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0ac23b5f43b18943e989245de7836b80.png"/>
  <manifest:file-entry manifest:media-type="image/png" manifest:full-path="Pictures/f71d4202d72ddefc1fb6364e4c349c26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ade"/><text:bookmark-start text:name="__RefHeading___planification_ade_1"/><text:bookmark-start text:name="planification_ade"/>Planification ADE<text:bookmark-end text:name="__RefHeading___planification_ade_1"/><text:bookmark-end text:name="planification_ade"/></text:h>
      <text:p text:style-name="Text_20_body"><text:span text:style-name="Strong_20_Emphasis">L'inscription des enseignants dans les espaces  de cours où ils enseignent est liée à la planification de ces enseignements dans ADE.</text:span></text:p>
      <text:p text:style-name="Text_20_body">Cette planification doit observer des règles afin d'être compatible avec la synchronisation de Ecampu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Si ces règles ne sont pas observées, l'enseignant n'est pas inscrit comme enseignant dans un espace de cours.</text:p>
          </table:table-cell>
        </table:table-row>
      </table:table>
      <text:p text:style-name="Text_20_body">Les 3 conditions  nécessaires sont :</text:p>
      <text:list text:style-name="List_20_1" text:continue-numbering="false">
        <text:list-item>
          <text:p text:style-name="List_20_1_Content_First"> de planifier les cours avec les enseignants (une simple association d'enseignant ne suffit pas)<text:line-break/>;<draw:frame draw:style-name="media" draw:name="1" text:anchor-type="as-char" draw:z-index="1" svg:width="8.2020833333333cm" svg:height="10.503958333333cm"><draw:image xlink:href="Pictures/0ac23b5f43b18943e989245de7836b80.png" xlink:type="simple" xlink:show="embed" xlink:actuate="onLoad"/></draw:frame></text:p>
        </text:list-item>
        <text:list-item>
          <text:p text:style-name="List_20_1_Content"> concerner une fiche ADE relative à un élément issu d'APOGEE (les fiches créées uniquement dans ADE n'ont pas d'impact sur Ecampus)<text:line-break/><draw:frame draw:style-name="media" draw:name="2" text:anchor-type="as-char" draw:z-index="2" svg:width="8.7841666666667cm" svg:height="4.365625cm"><draw:image xlink:href="Pictures/f71d4202d72ddefc1fb6364e4c349c26.png" xlink:type="simple" xlink:show="embed" xlink:actuate="onLoad"/></draw:frame> ;</text:p>
        </text:list-item>
        <text:list-item>
          <text:p text:style-name="List_20_1_Content_Last"> l'élément issu d'APOGEE doit être actuel (des éléments présents dans la maquette en cours sinon ils sont obsolètes).</text:p>
        </text:list-item>
      </text:list>
      <text:p text:style-name="Text_20_body"><text:span text:style-name="Strong_20_Emphasis">L'inscription au cours sur Ecampus intervient le lendemain de la planification</text:span>.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orsque la planification dans ADE n'est pas correctement faite, vous n'avez pas non plus les éléments dans votre calendrier ZIMBRA (avec le code du cours) ni dans OSE.</text:p>
          </table:table-cell>
        </table:table-row>
      </table:table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En cas de problème, vous pouvez contacter <text:span text:style-name="Strong_20_Emphasis">assistance-emploidutemps@unicaen.fr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03:21</meta:creation-date>
    <dc:creator>Generated</dc:creator>
    <dc:date>2026-08-25T14::03:21</dc:date>
    <dc:language>en-US</dc:language>
    <meta:editing-cycles>1</meta:editing-cycles>
    <meta:editing-duration>PT0S</meta:editing-duration>
    <dc:title>moodle:ade</dc:title>
  </office:meta>
</office:document-meta>
</file>