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atheque_pedagogique"/><text:bookmark-start text:name="__RefHeading___decouvrir_la_mediatheque_pedagogique_de_l_universite_1"/><text:bookmark-start text:name="decouvrir_la_mediatheque_pedagogique_de_l_universite"/>Découvrir la médiathèque pédagogique de l'université<text:bookmark-end text:name="__RefHeading___decouvrir_la_mediatheque_pedagogique_de_l_universite_1"/><text:bookmark-end text:name="decouvrir_la_mediatheque_pedagogique_de_l_universite"/></text:h>
      <text:p text:style-name="Text_20_body">La <text:a xlink:type="simple" xlink:href="#mediatheque_pedagogique" text:style-name="Local_20_link" text:visited-style-name="Visited_20_Local_20_Link">médiathèque Pédagogique</text:a> de l’Université de Caen Normandie est une plateforme contenant les vidéos et podcasts pédagogiques produits par les enseignants, personnels et étudiants de l’université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12:45</meta:creation-date>
    <dc:creator>Generated</dc:creator>
    <dc:date>2026-08-25T17::12:45</dc:date>
    <dc:language>en-US</dc:language>
    <meta:editing-cycles>1</meta:editing-cycles>
    <meta:editing-duration>PT0S</meta:editing-duration>
    <dc:title>mediatheque_pedagogique</dc:title>
  </office:meta>
</office:document-meta>
</file>