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347a08ddb43e73dcd4741cbef219e6.png"/>
  <manifest:file-entry manifest:media-type="image/png" manifest:full-path="Pictures/bbbb8e304e18ae9d390042a29e030d80.png"/>
  <manifest:file-entry manifest:media-type="image/png" manifest:full-path="Pictures/b12b7fd50665a9097ce0988a2b5c8ebd.png"/>
  <manifest:file-entry manifest:media-type="image/png" manifest:full-path="Pictures/a81679e8afbe45249b8e23cdd1af7e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hara:tutoriels_eportfolio_enseignants:2_evaluer_activite_devoir"/><text:bookmark-start text:name="__RefHeading___etape_1cliquez_sur_l_activite_devoir_1"/><text:bookmark-start text:name="etape_1cliquez_sur_l_activite_devoir"/>Étape 1 : Cliquez sur l'activité devoir<text:bookmark-end text:name="__RefHeading___etape_1cliquez_sur_l_activite_devoir_1"/><text:bookmark-end text:name="etape_1cliquez_sur_l_activite_devoir"/></text:h>
      <text:p text:style-name="Text_20_body"><draw:frame draw:style-name="media" draw:name="0" text:anchor-type="as-char" draw:z-index="0" svg:width="15.875cm" style:rel-width="100%" svg:height="5.3468927893738cm" style:rel-height="scale"><draw:image xlink:href="Pictures/7f347a08ddb43e73dcd4741cbef219e6.png" xlink:type="simple" xlink:show="embed" xlink:actuate="onLoad"/></draw:frame></text:p>
      <text:h text:style-name="Heading_20_2" text:outline-level="2"><text:bookmark-start text:name="__RefHeading___etape_2cliquez_sur_consulter_tous_les_travaux_remis_puis_cliquez_sur_evaluer_pour_evaluer_2"/><text:bookmark-start text:name="etape_2cliquez_sur_consulter_tous_les_travaux_remis_puis_cliquez_sur_evaluer_pour_evaluer"/>Étape 2 : Cliquez sur consulter tous les travaux remis, puis cliquez sur "évaluer pour évaluer"<text:bookmark-end text:name="__RefHeading___etape_2cliquez_sur_consulter_tous_les_travaux_remis_puis_cliquez_sur_evaluer_pour_evaluer_2"/><text:bookmark-end text:name="etape_2cliquez_sur_consulter_tous_les_travaux_remis_puis_cliquez_sur_evaluer_pour_evaluer"/></text:h>
      <text:p text:style-name="Text_20_body"><draw:frame draw:style-name="media" draw:name="1" text:anchor-type="as-char" draw:z-index="1" svg:width="15.875cm" style:rel-width="100%" svg:height="7.124169829222cm" style:rel-height="scale"><draw:image xlink:href="Pictures/bbbb8e304e18ae9d390042a29e030d80.png" xlink:type="simple" xlink:show="embed" xlink:actuate="onLoad"/></draw:frame></text:p>
      <text:h text:style-name="Heading_20_2" text:outline-level="2"><text:bookmark-start text:name="__RefHeading___etape_4cliquez_sur_le_lien_pour_acceder_a_la_page_de_eportfolio_3"/><text:bookmark-start text:name="etape_4cliquez_sur_le_lien_pour_acceder_a_la_page_de_eportfolio"/>Étape 4 : Cliquez sur le lien pour accéder à la page de Eportfolio<text:bookmark-end text:name="__RefHeading___etape_4cliquez_sur_le_lien_pour_acceder_a_la_page_de_eportfolio_3"/><text:bookmark-end text:name="etape_4cliquez_sur_le_lien_pour_acceder_a_la_page_de_eportfolio"/></text:h>
      <text:p text:style-name="Text_20_body"><draw:frame draw:style-name="media" draw:name="2" text:anchor-type="as-char" draw:z-index="2" svg:width="23.8125cm" style:rel-width="100%" svg:height="2.0578703703704cm" style:rel-height="scale"><draw:image xlink:href="Pictures/b12b7fd50665a9097ce0988a2b5c8ebd.png" xlink:type="simple" xlink:show="embed" xlink:actuate="onLoad"/></draw:frame></text:p>
      <text:h text:style-name="Heading_20_2" text:outline-level="2"><text:bookmark-start text:name="__RefHeading___etape_5notez_la_page_de_portfolio_et_validez_4"/><text:bookmark-start text:name="etape_5notez_la_page_de_portfolio_et_validez"/>Étape 5 : Notez la page de portfolio et validez<text:bookmark-end text:name="__RefHeading___etape_5notez_la_page_de_portfolio_et_validez_4"/><text:bookmark-end text:name="etape_5notez_la_page_de_portfolio_et_validez"/></text:h>
      <text:p text:style-name="Text_20_body"><draw:frame draw:style-name="media" draw:name="3" text:anchor-type="as-char" draw:z-index="3" svg:width="31.75cm" style:rel-width="100%" svg:height="23.203873801917cm" style:rel-height="scale"><draw:image xlink:href="Pictures/a81679e8afbe45249b8e23cdd1af7eb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8::55:20</meta:creation-date>
    <dc:creator>Generated</dc:creator>
    <dc:date>2026-08-14T18::55:20</dc:date>
    <dc:language>en-US</dc:language>
    <meta:editing-cycles>1</meta:editing-cycles>
    <meta:editing-duration>PT0S</meta:editing-duration>
    <dc:title>mahara:tutoriels_eportfolio_enseignants:2_evaluer_activite_devoir</dc:title>
  </office:meta>
</office:document-meta>
</file>