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01b60e758d02db6d476c95d22cfaeb.png"/>
  <manifest:file-entry manifest:media-type="image/png" manifest:full-path="Pictures/4db2b87637c4c5d0b55377f3259da5a5.png"/>
  <manifest:file-entry manifest:media-type="image/png" manifest:full-path="Pictures/af4c2c6b20930caf9e30093102295c0f.png"/>
  <manifest:file-entry manifest:media-type="image/png" manifest:full-path="Pictures/f47eccd87cab5669b85690b7bd8a63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hara:tutoriels_eportfolio_enseignants:1_creer_activite_devoir"/><text:bookmark-start text:name="__RefHeading___etape_1dans_votre_espace_de_cours_activez_le_monde_edition_1"/><text:bookmark-start text:name="etape_1dans_votre_espace_de_cours_activez_le_monde_edition"/>Étape 1 : Dans votre espace de cours, activez le monde édition<text:bookmark-end text:name="__RefHeading___etape_1dans_votre_espace_de_cours_activez_le_monde_edition_1"/><text:bookmark-end text:name="etape_1dans_votre_espace_de_cours_activez_le_monde_edition"/></text:h>
      <text:p text:style-name="Text_20_body"><draw:frame draw:style-name="media" draw:name="0" text:anchor-type="as-char" draw:z-index="0" svg:width="3.96875cm" svg:height="1.1765763274336cm"><draw:image xlink:href="Pictures/9a01b60e758d02db6d476c95d22cfaeb.png" xlink:type="simple" xlink:show="embed" xlink:actuate="onLoad"/></draw:frame></text:p>
      <text:h text:style-name="Heading_20_2" text:outline-level="2"><text:bookmark-start text:name="__RefHeading___etape_2ajoutez_une_activite_ou_une_ressource_2"/><text:bookmark-start text:name="etape_2ajoutez_une_activite_ou_une_ressource"/>Étape 2 : Ajoutez une activité ou une ressource<text:bookmark-end text:name="__RefHeading___etape_2ajoutez_une_activite_ou_une_ressource_2"/><text:bookmark-end text:name="etape_2ajoutez_une_activite_ou_une_ressource"/></text:h>
      <text:p text:style-name="Text_20_body"><draw:frame draw:style-name="media" draw:name="1" text:anchor-type="as-char" draw:z-index="1" svg:width="7.9375cm" svg:height="1.7853343465046cm"><draw:image xlink:href="Pictures/4db2b87637c4c5d0b55377f3259da5a5.png" xlink:type="simple" xlink:show="embed" xlink:actuate="onLoad"/></draw:frame></text:p>
      <text:h text:style-name="Heading_20_2" text:outline-level="2"><text:bookmark-start text:name="__RefHeading___etape_3selectionnez_devoir_3"/><text:bookmark-start text:name="etape_3selectionnez_devoir"/>Étape 3 : Sélectionnez "devoir"<text:bookmark-end text:name="__RefHeading___etape_3selectionnez_devoir_3"/><text:bookmark-end text:name="etape_3selectionnez_devoir"/></text:h>
      <text:p text:style-name="Text_20_body"><draw:frame draw:style-name="media" draw:name="2" text:anchor-type="as-char" draw:z-index="2" svg:width="13.229166666667cm" style:rel-width="100%" svg:height="14.418488300493cm" style:rel-height="scale"><draw:image xlink:href="Pictures/af4c2c6b20930caf9e30093102295c0f.png" xlink:type="simple" xlink:show="embed" xlink:actuate="onLoad"/></draw:frame></text:p>
      <text:h text:style-name="Heading_20_2" text:outline-level="2"><text:bookmark-start text:name="__RefHeading___etape_4parametrez_votre_rendu_de_devoir_4"/><text:bookmark-start text:name="etape_4parametrez_votre_rendu_de_devoir"/>Étape 4 : Paramétrez votre rendu de devoir<text:bookmark-end text:name="__RefHeading___etape_4parametrez_votre_rendu_de_devoir_4"/><text:bookmark-end text:name="etape_4parametrez_votre_rendu_de_devoir"/></text:h>
      <text:p text:style-name="Text_20_body">Dans la section “type de remise” &gt; sélectionnez “portfolio Mahara”</text:p>
      <text:p text:style-name="Text_20_body"><draw:frame draw:style-name="media" draw:name="3" text:anchor-type="as-char" draw:z-index="3" svg:width="31.75cm" style:rel-width="100%" svg:height="6.3263059701493cm" style:rel-height="scale"><draw:image xlink:href="Pictures/f47eccd87cab5669b85690b7bd8a6336.png" xlink:type="simple" xlink:show="embed" xlink:actuate="onLoad"/></draw:frame></text:p>
      <text:h text:style-name="Heading_20_2" text:outline-level="2"><text:bookmark-start text:name="__RefHeading___etape_5dans_votre_espace_de_cours_activez_le_monde_edition_5"/><text:bookmark-start text:name="etape_5dans_votre_espace_de_cours_activez_le_monde_edition"/>Étape 5 : Dans votre espace de cours, activez le monde édition<text:bookmark-end text:name="__RefHeading___etape_5dans_votre_espace_de_cours_activez_le_monde_edition_5"/><text:bookmark-end text:name="etape_5dans_votre_espace_de_cours_activez_le_monde_edition"/></text:h>
      <text:h text:style-name="Heading_20_2" text:outline-level="2"><text:bookmark-start text:name="__RefHeading___etape_6dans_votre_espace_de_cours_activez_le_monde_edition_6"/><text:bookmark-start text:name="etape_6dans_votre_espace_de_cours_activez_le_monde_edition"/>Étape 6 : Dans votre espace de cours, activez le monde édition<text:bookmark-end text:name="__RefHeading___etape_6dans_votre_espace_de_cours_activez_le_monde_edition_6"/><text:bookmark-end text:name="etape_6dans_votre_espace_de_cours_activez_le_monde_edi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07:56</meta:creation-date>
    <dc:creator>Generated</dc:creator>
    <dc:date>2026-08-16T04::07:56</dc:date>
    <dc:language>en-US</dc:language>
    <meta:editing-cycles>1</meta:editing-cycles>
    <meta:editing-duration>PT0S</meta:editing-duration>
    <dc:title>mahara:tutoriels_eportfolio_enseignants:1_creer_activite_devoir</dc:title>
  </office:meta>
</office:document-meta>
</file>