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e3add6deedf7753e4d2dff254fbcdc0.png"/>
  <manifest:file-entry manifest:media-type="image/png" manifest:full-path="Pictures/75097cc01594b398b243148273c38fdf.png"/>
  <manifest:file-entry manifest:media-type="image/png" manifest:full-path="Pictures/654a1e0efcf266da2bb58f2c4b46034d.png"/>
  <manifest:file-entry manifest:media-type="image/png" manifest:full-path="Pictures/5df6db6816520f4a04d1d59d02fc7f55.png"/>
  <manifest:file-entry manifest:media-type="image/png" manifest:full-path="Pictures/5af4d6ab2500663b7259349fe127e72e.png"/>
  <manifest:file-entry manifest:media-type="image/png" manifest:full-path="Pictures/aadc6bd7657c81a04633139127683f57.png"/>
  <manifest:file-entry manifest:media-type="image/png" manifest:full-path="Pictures/d462d31efbde3c18bfaf38a70d8a11da.png"/>
  <manifest:file-entry manifest:media-type="image/png" manifest:full-path="Pictures/3f01f5a409d435684295075faac5e7a5.png"/>
  <manifest:file-entry manifest:media-type="image/png" manifest:full-path="Pictures/22e3ace2bec89857e9bfe2173f9f77fb.png"/>
  <manifest:file-entry manifest:media-type="image/png" manifest:full-path="Pictures/8cf0567daa878253ab3abf5d43f87f27.png"/>
  <manifest:file-entry manifest:media-type="image/png" manifest:full-path="Pictures/39aac212c14243a4ddeebf8620b3afb9.png"/>
  <manifest:file-entry manifest:media-type="image/png" manifest:full-path="Pictures/e9d6f90eb4842e0635a1bd9fd2f9037a.png"/>
  <manifest:file-entry manifest:media-type="image/png" manifest:full-path="Pictures/bcd53be565ee597600738f0e625691c3.png"/>
  <manifest:file-entry manifest:media-type="image/gif" manifest:full-path="Pictures/8e9bf59364b23f0b3f7de75120f1b3c8.gif"/>
  <manifest:file-entry manifest:media-type="image/png" manifest:full-path="Pictures/a1193cc0247d9127f5a5d46f1596a8b4.png"/>
  <manifest:file-entry manifest:media-type="image/png" manifest:full-path="Pictures/0234acd618f049c8dd335c0842abb1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9_comment_choisir_un_habillage_pour_vos_pages"/><text:bookmark-start text:name="__RefHeading___comment_choisir_un_habillage_pour_vos_pages_du_eportfolio_1"/><text:bookmark-start text:name="comment_choisir_un_habillage_pour_vos_pages_du_eportfolio"/>Comment choisir un habillage pour vos pages du eportfolio ?<text:bookmark-end text:name="__RefHeading___comment_choisir_un_habillage_pour_vos_pages_du_eportfolio_1"/><text:bookmark-end text:name="comment_choisir_un_habillage_pour_vos_pages_du_eportfolio"/></text:h>
      <text:p text:style-name="Text_20_body"><text:a xlink:type="simple" xlink:href="https://mediatheque-pedagogique.unicaen.fr/video/2140-09-comment-choisir-un-habillage-pour-les-pages-de-votre-eportfolio/" text:style-name="Internet_20_link" text:visited-style-name="Visited_20_Internet_20_Link">Accéder au tutoriel vidéo</text:a></text:p>
      <text:p text:style-name="Text_20_body">La rubrique « Habillages » vous permet de personnaliser le thème de vos « Pages ».</text:p>
      <text:p text:style-name="Text_20_body">Sur l’écran d’accueil des habillages, vous retrouvez par défaut la liste de tous les habillages créés par les utilisateurs de la plateforme Mahara et auxquels vous avez accès. </text:p>
      <text:h text:style-name="Heading_20_2" text:outline-level="2"><text:bookmark-start text:name="__RefHeading___filtrer_les_habillages_2"/><text:bookmark-start text:name="filtrer_les_habillages"/>Filtrer les habillages<text:bookmark-end text:name="__RefHeading___filtrer_les_habillages_2"/><text:bookmark-end text:name="filtrer_les_habill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: certains habillages “publics” ne fonctionnent pas correctement. 
Merci de contacter l’assistance à cemu.assistance@unicaen.fr.</text:p>
          </table:table-cell>
        </table:table-row>
      </table:table>
      <text:h text:style-name="Heading_20_3" text:outline-level="3"><text:bookmark-start text:name="__RefHeading___etape_1selectionnez_un_filtre_3"/><text:bookmark-start text:name="etape_1selectionnez_un_filtre"/>Étape 1 : Sélectionnez un filtre<text:bookmark-end text:name="__RefHeading___etape_1selectionnez_un_filtre_3"/><text:bookmark-end text:name="etape_1selectionnez_un_filtre"/></text:h>
      <text:p text:style-name="Text_20_body"><draw:frame draw:style-name="mediacenter" draw:name="1" text:anchor-type="paragraph" draw:z-index="1" svg:width="16.298333333333cm" svg:height="7.381875cm"><draw:image xlink:href="Pictures/be3add6deedf7753e4d2dff254fbcdc0.png" xlink:type="simple" xlink:show="embed" xlink:actuate="onLoad"/></draw:frame></text:p>
      <text:list text:style-name="List_20_1" text:continue-numbering="false">
        <text:list-item>
          <text:p text:style-name="List_20_1_Content_First"> « Tous les habillages » : ce qui s’affiche par défaut ;</text:p>
        </text:list-item>
        <text:list-item>
          <text:p text:style-name="List_20_1_Content"> « Habillages globaux » : les habillages définis par l’administrateur de la plateforme ;</text:p>
        </text:list-item>
        <text:list-item>
          <text:p text:style-name="List_20_1_Content"> « Mes habillages » : les habillages que vous avez créés ; </text:p>
        </text:list-item>
        <text:list-item>
          <text:p text:style-name="List_20_1_Content_Last"> « Habillages publics » : tous les habillages créés par d’autres utilisateurs que vous et qui ont été définis comme étant publics.</text:p>
        </text:list-item>
      </text:list>
      <text:h text:style-name="Heading_20_3" text:outline-level="3"><text:bookmark-start text:name="__RefHeading___etape_2cliquez_sur_filtrer_4"/><text:bookmark-start text:name="etape_2cliquez_sur_filtrer"/>Étape 2 : Cliquez sur « Filtrer »<text:bookmark-end text:name="__RefHeading___etape_2cliquez_sur_filtrer_4"/><text:bookmark-end text:name="etape_2cliquez_sur_filtrer"/></text:h>
      <text:p text:style-name="Text_20_body"><draw:frame draw:style-name="mediacenter" draw:name="2" text:anchor-type="paragraph" draw:z-index="2" svg:width="8.3079166666667cm" svg:height="4.8154166666667cm"><draw:image xlink:href="Pictures/75097cc01594b398b243148273c38fdf.png" xlink:type="simple" xlink:show="embed" xlink:actuate="onLoad"/></draw:frame></text:p>
      <text:p text:style-name="Text_20_body">Sur chaque icône d’habillage, vous retrouvez deux petites icônes :</text:p>
      <text:list text:style-name="List_20_1" text:continue-numbering="false">
        <text:list-item>
          <text:p text:style-name="List_20_1_Content_First"> celle en haut à droite (1) vous donne les informations associées à l’habillage telles que son titre, son propriétaire, ses dates de création et de dernière modification, et éventuellement, une description.</text:p>
        </text:list-item>
        <text:list-item>
          <text:p text:style-name="List_20_1_Content_Last"> celle en bas à gauche (2) ajoute l’habillage à vos favoris. Vous retrouvez vos habillages favoris dans les paramètres de modification de vos « Pages ».</text:p>
        </text:list-item>
      </text:list>
      <text:p text:style-name="Text_20_body"><draw:frame draw:style-name="mediacenter" draw:name="3" text:anchor-type="paragraph" draw:z-index="3" svg:width="15.39875cm" svg:height="9.525cm"><draw:image xlink:href="Pictures/654a1e0efcf266da2bb58f2c4b46034d.png" xlink:type="simple" xlink:show="embed" xlink:actuate="onLoad"/></draw:frame></text:p>
      <text:h text:style-name="Heading_20_2" text:outline-level="2"><text:bookmark-start text:name="__RefHeading___creer_un_habillage_5"/><text:bookmark-start text:name="creer_un_habillage"/>« Créer un habillage »<text:bookmark-end text:name="__RefHeading___creer_un_habillage_5"/><text:bookmark-end text:name="creer_un_habillage"/></text:h>
      <text:p text:style-name="Text_20_body">Vous avez également la possibilité de créer vos propres habillages en cliquant sur le bouton « Créer un habillage ».</text:p>
      <text:h text:style-name="Heading_20_3" text:outline-level="3"><text:bookmark-start text:name="__RefHeading___cliquez_sur_creer_un_habillage_6"/><text:bookmark-start text:name="cliquez_sur_creer_un_habillage"/>Cliquez sur « Créer un habillage »<text:bookmark-end text:name="__RefHeading___cliquez_sur_creer_un_habillage_6"/><text:bookmark-end text:name="cliquez_sur_creer_un_habillage"/></text:h>
      <text:p text:style-name="Text_20_body"><draw:frame draw:style-name="mediacenter" draw:name="4" text:anchor-type="paragraph" draw:z-index="4" svg:width="22.754166666667cm" style:rel-width="100%" svg:height="5.159375cm" style:rel-height="scale"><draw:image xlink:href="Pictures/5df6db6816520f4a04d1d59d02fc7f55.png" xlink:type="simple" xlink:show="embed" xlink:actuate="onLoad"/></draw:frame></text:p>
      <text:h text:style-name="Heading_20_4" text:outline-level="4"><text:bookmark-start text:name="__RefHeading___general_7"/><text:bookmark-start text:name="general"/>« Général »<text:bookmark-end text:name="__RefHeading___general_7"/><text:bookmark-end text:name="general"/></text:h>
      <text:p text:style-name="Text_20_body">Le renseignement de l’onglet « Général » vous propose de donner un titre et une description à votre habillage et vous demande de décider si cet habillage est privé ou public. </text:p>
      <text:p text:style-name="Text_20_body">Cliquez sur le bouton « Enregistrer » pour sauvegarder vos modifications.</text:p>
      <text:p text:style-name="Text_20_body"><draw:frame draw:style-name="mediacenter" draw:name="5" text:anchor-type="paragraph" draw:z-index="5" svg:width="20.743333333333cm" style:rel-width="100%" svg:height="12.647083333333cm" style:rel-height="scale"><draw:image xlink:href="Pictures/5af4d6ab2500663b7259349fe127e72e.png" xlink:type="simple" xlink:show="embed" xlink:actuate="onLoad"/></draw:frame></text:p>
      <text:h text:style-name="Heading_20_4" text:outline-level="4"><text:bookmark-start text:name="__RefHeading___page_8"/><text:bookmark-start text:name="page"/>« Page »<text:bookmark-end text:name="__RefHeading___page_8"/><text:bookmark-end text:name="page"/></text:h>
      <text:p text:style-name="Text_20_body">L’onglet « Page » vous propose de renseigner une couleur d'en-tête ou d’arrière-plan. </text:p>
      <text:p text:style-name="Text_20_body"><draw:frame draw:style-name="mediacenter" draw:name="6" text:anchor-type="paragraph" draw:z-index="6" svg:width="18.7325cm" style:rel-width="100%" svg:height="11.641666666667cm" style:rel-height="scale"><draw:image xlink:href="Pictures/aadc6bd7657c81a04633139127683f57.png" xlink:type="simple" xlink:show="embed" xlink:actuate="onLoad"/></draw:frame></text:p>
      <text:p text:style-name="Text_20_body">Vous pouvez également choisir d’utiliser une image dans votre en-tête ou votre arrière-plan. 
Cliquez sur le bouton « Ajouter un fichier ». </text:p>
      <text:p text:style-name="Text_20_body"><draw:frame draw:style-name="mediacenter" draw:name="7" text:anchor-type="paragraph" draw:z-index="7" svg:width="14.472708333333cm" svg:height="8.7047916666667cm"><draw:image xlink:href="Pictures/d462d31efbde3c18bfaf38a70d8a11da.png" xlink:type="simple" xlink:show="embed" xlink:actuate="onLoad"/></draw:frame></text:p>
      <text:p text:style-name="Text_20_body">Cliquez sur le bouton « Enregistrer » pour sauvegarder vos modifications.
<draw:frame draw:style-name="mediacenter" draw:name="8" text:anchor-type="paragraph" draw:z-index="8" svg:width="4.8683333333333cm" svg:height="1.27cm"><draw:image xlink:href="Pictures/3f01f5a409d435684295075faac5e7a5.png" xlink:type="simple" xlink:show="embed" xlink:actuate="onLoad"/></draw:frame></text:p>
      <text:h text:style-name="Heading_20_4" text:outline-level="4"><text:bookmark-start text:name="__RefHeading___texte_9"/><text:bookmark-start text:name="texte"/>« Texte »<text:bookmark-end text:name="__RefHeading___texte_9"/><text:bookmark-end text:name="texte"/></text:h>
      <text:p text:style-name="Text_20_body">L’onglet « Texte » vous demande de choisir parmi 15 polices et 7 tailles de police différentes. </text:p>
      <text:p text:style-name="Text_20_body"><draw:frame draw:style-name="mediacenter" draw:name="9" text:anchor-type="paragraph" draw:z-index="9" svg:width="14.552083333333cm" svg:height="11.959166666667cm"><draw:image xlink:href="Pictures/22e3ace2bec89857e9bfe2173f9f77fb.png" xlink:type="simple" xlink:show="embed" xlink:actuate="onLoad"/></draw:frame></text:p>
      <text:p text:style-name="Text_20_body">Vous pouvez modifier les couleurs par défaut. </text:p>
      <text:h text:style-name="Heading_20_4" text:outline-level="4"><text:bookmark-start text:name="__RefHeading___etape_1decochez_l_option_theme_par_defaut_10"/><text:bookmark-start text:name="etape_1decochez_l_option_theme_par_defaut"/>Étape 1 : Décochez l'option « Thème par défaut »<text:bookmark-end text:name="__RefHeading___etape_1decochez_l_option_theme_par_defaut_10"/><text:bookmark-end text:name="etape_1decochez_l_option_theme_par_defaut"/></text:h>
      <text:p text:style-name="Text_20_body"><draw:frame draw:style-name="mediacenter" draw:name="10" text:anchor-type="paragraph" draw:z-index="10" svg:width="14.2875cm" svg:height="8.9429166666667cm"><draw:image xlink:href="Pictures/8cf0567daa878253ab3abf5d43f87f27.png" xlink:type="simple" xlink:show="embed" xlink:actuate="onLoad"/></draw:frame></text:p>
      <text:h text:style-name="Heading_20_4" text:outline-level="4"><text:bookmark-start text:name="__RefHeading___etape_2cliquez_sur_le_carre_de_couleur_et_selectionnez_celle_de_votre_choix_11"/><text:bookmark-start text:name="etape_2cliquez_sur_le_carre_de_couleur_et_selectionnez_celle_de_votre_choix"/>Étape 2 : Cliquez sur le carré de couleur et sélectionnez celle de votre choix<text:bookmark-end text:name="__RefHeading___etape_2cliquez_sur_le_carre_de_couleur_et_selectionnez_celle_de_votre_choix_11"/><text:bookmark-end text:name="etape_2cliquez_sur_le_carre_de_couleur_et_selectionnez_celle_de_votre_choix"/></text:h>
      <text:p text:style-name="Text_20_body"><draw:frame draw:style-name="mediacenter" draw:name="11" text:anchor-type="paragraph" draw:z-index="11" svg:width="15.822083333333cm" svg:height="9.0752083333333cm"><draw:image xlink:href="Pictures/39aac212c14243a4ddeebf8620b3afb9.png" xlink:type="simple" xlink:show="embed" xlink:actuate="onLoad"/></draw:frame></text:p>
      <text:p text:style-name="Text_20_body">Vous pouvez aussi choisir de souligner les liens ou pas en cliquant sur les boutons « Non »/  « Oui » prévus à cet effet. </text:p>
      <text:h text:style-name="Heading_20_4" text:outline-level="4"><text:bookmark-start text:name="__RefHeading___etape_3cliquez_sur_le_bouton_enregistrer_au_bas_de_la_page_pour_sauvegarder_vos_modifications_12"/><text:bookmark-start text:name="etape_3cliquez_sur_le_bouton_enregistrer_au_bas_de_la_page_pour_sauvegarder_vos_modifications"/>Étape 3 : Cliquez sur le bouton « Enregistrer » au bas de la page pour sauvegarder vos modifications<text:bookmark-end text:name="__RefHeading___etape_3cliquez_sur_le_bouton_enregistrer_au_bas_de_la_page_pour_sauvegarder_vos_modifications_12"/><text:bookmark-end text:name="etape_3cliquez_sur_le_bouton_enregistrer_au_bas_de_la_page_pour_sauvegarder_vos_modifications"/></text:h>
      <text:p text:style-name="Text_20_body"><draw:frame draw:style-name="mediacenter" draw:name="12" text:anchor-type="paragraph" draw:z-index="12" svg:width="14.2875cm" svg:height="6.4558333333333cm"><draw:image xlink:href="Pictures/e9d6f90eb4842e0635a1bd9fd2f9037a.png" xlink:type="simple" xlink:show="embed" xlink:actuate="onLoad"/></draw:frame></text:p>
      <text:h text:style-name="Heading_20_4" text:outline-level="4"><text:bookmark-start text:name="__RefHeading___mode_avance_13"/><text:bookmark-start text:name="mode_avance"/>« Mode avancé »<text:bookmark-end text:name="__RefHeading___mode_avance_13"/><text:bookmark-end text:name="mode_avance"/></text:h>
      <text:p text:style-name="Text_20_body">L’onglet « Mode avancé » vous concerne si vous avez quelques notions de programmation puisqu’il vous permet d’entrer le code CSS qui s’appliquera à votre habillage dans un champ de texte libre. </text:p>
      <text:p text:style-name="Text_20_body">Cliquez sur le bouton « Enregistrer » au bas de la page pour sauvegarder vos modifications</text:p>
      <text:p text:style-name="Text_20_body"><draw:frame draw:style-name="mediacenter" draw:name="13" text:anchor-type="paragraph" draw:z-index="13" svg:width="15.875cm" svg:height="5.0270833333333cm"><draw:image xlink:href="Pictures/bcd53be565ee597600738f0e625691c3.png" xlink:type="simple" xlink:show="embed" xlink:actuate="onLoad"/></draw:frame></text:p>
      <text:h text:style-name="Heading_20_4" text:outline-level="4"><text:bookmark-start text:name="__RefHeading___demo_creation_habillage_et_application_de_l_habillage_a_une_page_existante_14"/><text:bookmark-start text:name="demo_creation_habillage_et_application_de_l_habillage_a_une_page_existante"/>« Démo création habillage et application de l'habillage à une page existante »<text:bookmark-end text:name="__RefHeading___demo_creation_habillage_et_application_de_l_habillage_a_une_page_existante_14"/><text:bookmark-end text:name="demo_creation_habillage_et_application_de_l_habillage_a_une_page_existante"/></text:h>
      <text:p text:style-name="Text_20_body"><draw:frame draw:style-name="media" draw:name="14" text:anchor-type="as-char" draw:z-index="14" svg:width="50.747083333333cm" style:rel-width="100%" svg:height="23.203958333333cm" style:rel-height="scale"><draw:image xlink:href="Pictures/8e9bf59364b23f0b3f7de75120f1b3c8.gif" xlink:type="simple" xlink:show="embed" xlink:actuate="onLoad"/></draw:frame></text:p>
      <text:h text:style-name="Heading_20_2" text:outline-level="2"><text:bookmark-start text:name="__RefHeading___importer_exporter_un_habillage_15"/><text:bookmark-start text:name="importer_exporter_un_habillage"/>Importer / Exporter un habillage<text:bookmark-end text:name="__RefHeading___importer_exporter_un_habillage_15"/><text:bookmark-end text:name="importer_exporter_un_habillage"/></text:h>
      <text:p text:style-name="Text_20_body">La rubrique « Habillage » vous permet aussi d’importer ou exporter vos habillages au format XML. </text:p>
      <text:h text:style-name="Heading_20_3" text:outline-level="3"><text:bookmark-start text:name="__RefHeading___cliquez_sur_les_trois_points_horizontaux_pour_acceder_a_l_import_ou_a_l_export_16"/><text:bookmark-start text:name="cliquez_sur_les_trois_points_horizontaux_pour_acceder_a_l_import_ou_a_l_export"/>Cliquez sur les trois points horizontaux pour accéder à l'import ou à l'export<text:bookmark-end text:name="__RefHeading___cliquez_sur_les_trois_points_horizontaux_pour_acceder_a_l_import_ou_a_l_export_16"/><text:bookmark-end text:name="cliquez_sur_les_trois_points_horizontaux_pour_acceder_a_l_import_ou_a_l_export"/></text:h>
      <text:p text:style-name="Text_20_body"><draw:frame draw:style-name="mediacenter" draw:name="15" text:anchor-type="paragraph" draw:z-index="15" svg:width="22.727708333333cm" style:rel-width="100%" svg:height="2.9897916666667cm" style:rel-height="scale"><draw:image xlink:href="Pictures/a1193cc0247d9127f5a5d46f1596a8b4.png" xlink:type="simple" xlink:show="embed" xlink:actuate="onLoad"/></draw:frame></text:p>
      <text:h text:style-name="Heading_20_3" text:outline-level="3"><text:bookmark-start text:name="__RefHeading___importer_un_habillage_17"/><text:bookmark-start text:name="importer_un_habillage"/>Importer un habillage<text:bookmark-end text:name="__RefHeading___importer_un_habillage_17"/><text:bookmark-end text:name="importer_un_habillage"/></text:h>
      <text:h text:style-name="Heading_20_4" text:outline-level="4"><text:bookmark-start text:name="__RefHeading___etape_1cliquez_sur_importer_18"/><text:bookmark-start text:name="etape_1cliquez_sur_importer"/>Étape 1 : Cliquez sur « Importer »<text:bookmark-end text:name="__RefHeading___etape_1cliquez_sur_importer_18"/><text:bookmark-end text:name="etape_1cliquez_sur_importer"/></text:h>
      <text:h text:style-name="Heading_20_4" text:outline-level="4"><text:bookmark-start text:name="__RefHeading___etape_2cliquez_sur_parcourir_et_selectionnez_votre_habillage_au_format_xml_19"/><text:bookmark-start text:name="etape_2cliquez_sur_parcourir_et_selectionnez_votre_habillage_au_format_xml"/>Étape 2 : Cliquez sur « Parcourir » et sélectionnez votre habillage au format XML<text:bookmark-end text:name="__RefHeading___etape_2cliquez_sur_parcourir_et_selectionnez_votre_habillage_au_format_xml_19"/><text:bookmark-end text:name="etape_2cliquez_sur_parcourir_et_selectionnez_votre_habillage_au_format_xml"/></text:h>
      <text:p text:style-name="Text_20_body"><draw:frame draw:style-name="mediacenter" draw:name="16" text:anchor-type="paragraph" draw:z-index="16" svg:width="14.684375cm" svg:height="1.9314583333333cm"><draw:image xlink:href="Pictures/0234acd618f049c8dd335c0842abb1a1.png" xlink:type="simple" xlink:show="embed" xlink:actuate="onLoad"/></draw:frame></text:p>
      <text:p text:style-name="Text_20_body">Cliquez sur le bouton « Enregistrer » pour sauvegarder vos modifications
<draw:frame draw:style-name="mediacenter" draw:name="17" text:anchor-type="paragraph" draw:z-index="17" svg:width="4.8683333333333cm" svg:height="1.27cm"><draw:image xlink:href="Pictures/3f01f5a409d435684295075faac5e7a5.png" xlink:type="simple" xlink:show="embed" xlink:actuate="onLoad"/></draw:frame></text:p>
      <text:h text:style-name="Heading_20_3" text:outline-level="3"><text:bookmark-start text:name="__RefHeading___exporter_l_ensemble_des_habillages_que_vous_avez_crees_20"/><text:bookmark-start text:name="exporter_l_ensemble_des_habillages_que_vous_avez_crees"/>Exporter l’ensemble des habillages que vous avez créés<text:bookmark-end text:name="__RefHeading___exporter_l_ensemble_des_habillages_que_vous_avez_crees_20"/><text:bookmark-end text:name="exporter_l_ensemble_des_habillages_que_vous_avez_crees"/></text:h>
      <text:h text:style-name="Heading_20_4" text:outline-level="4"><text:bookmark-start text:name="__RefHeading___etape_1cliquez_sur_exporter_21"/><text:bookmark-start text:name="etape_1cliquez_sur_exporter"/>Étape 1 : Cliquez sur « Exporter »<text:bookmark-end text:name="__RefHeading___etape_1cliquez_sur_exporter_21"/><text:bookmark-end text:name="etape_1cliquez_sur_exporter"/></text:h>
      <text:h text:style-name="Heading_20_4" text:outline-level="4"><text:bookmark-start text:name="__RefHeading___etape_2enregistrez_le_fichier_et_choisissez_le_dossier_de_destination_de_votre_habillage_au_format_xml_22"/><text:bookmark-start text:name="etape_2enregistrez_le_fichier_et_choisissez_le_dossier_de_destination_de_votre_habillage_au_format_xml"/>Étape 2 : Enregistrez le fichier et choisissez le dossier de destination de votre habillage au format XML<text:bookmark-end text:name="__RefHeading___etape_2enregistrez_le_fichier_et_choisissez_le_dossier_de_destination_de_votre_habillage_au_format_xml_22"/><text:bookmark-end text:name="etape_2enregistrez_le_fichier_et_choisissez_le_dossier_de_destination_de_votre_habillage_au_format_xm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15:41</meta:creation-date>
    <dc:creator>Generated</dc:creator>
    <dc:date>2026-08-13T11::15:41</dc:date>
    <dc:language>en-US</dc:language>
    <meta:editing-cycles>1</meta:editing-cycles>
    <meta:editing-duration>PT0S</meta:editing-duration>
    <dc:title>mahara:tutoriels_eportfolio:9_comment_choisir_un_habillage_pour_vos_pages</dc:title>
  </office:meta>
</office:document-meta>
</file>