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9771be54ecd08b086f9a42b65354c80.png"/>
  <manifest:file-entry manifest:media-type="image/png" manifest:full-path="Pictures/259152e6a03fa01b5c96a2f1e62c9a2e.png"/>
  <manifest:file-entry manifest:media-type="image/png" manifest:full-path="Pictures/ced80b3fc79c2a10eb91703674a4d371.png"/>
  <manifest:file-entry manifest:media-type="image/png" manifest:full-path="Pictures/3e38a7ac5c53b5688240a44362de828b.png"/>
  <manifest:file-entry manifest:media-type="image/png" manifest:full-path="Pictures/38c17ab69b8e262a5b0afdcd110b315a.png"/>
  <manifest:file-entry manifest:media-type="image/png" manifest:full-path="Pictures/e54ea3783e772235d5e3eebbf674104b.png"/>
  <manifest:file-entry manifest:media-type="image/png" manifest:full-path="Pictures/4191c873659e3fc0446a2f773fef91a0.png"/>
  <manifest:file-entry manifest:media-type="image/png" manifest:full-path="Pictures/5ad24ea9cfd131c7a217923eae44fdf2.png"/>
  <manifest:file-entry manifest:media-type="image/png" manifest:full-path="Pictures/23d1fafdd8a5dea3042ae56c43caa331.png"/>
  <manifest:file-entry manifest:media-type="image/png" manifest:full-path="Pictures/0a277d30a92dbdff377730ee0ef62e4e.png"/>
  <manifest:file-entry manifest:media-type="image/png" manifest:full-path="Pictures/35dd5c131d5f4b00941f6c29bfd7d447.png"/>
  <manifest:file-entry manifest:media-type="image/png" manifest:full-path="Pictures/7afd388c83f49769ec704cbc87091040.png"/>
  <manifest:file-entry manifest:media-type="image/png" manifest:full-path="Pictures/2bdb989e30c6d25831e440c66cf02aac.png"/>
  <manifest:file-entry manifest:media-type="image/png" manifest:full-path="Pictures/15c2f4043a6f732903ba7a9bcbccc382.png"/>
  <manifest:file-entry manifest:media-type="image/png" manifest:full-path="Pictures/567ccc444f1b1a012b792515e8607734.png"/>
  <manifest:file-entry manifest:media-type="image/png" manifest:full-path="Pictures/ebed8e7740efda99b4ba44b11d48fc11.png"/>
  <manifest:file-entry manifest:media-type="image/png" manifest:full-path="Pictures/ae3e1b423f6766cbd40857a5a4fd71fe.png"/>
  <manifest:file-entry manifest:media-type="image/png" manifest:full-path="Pictures/1c6acfdf92ab7fb6e8f390fdd6249551.png"/>
  <manifest:file-entry manifest:media-type="image/png" manifest:full-path="Pictures/47adf7edf6e7b87029973a7723515a94.png"/>
  <manifest:file-entry manifest:media-type="image/png" manifest:full-path="Pictures/c66bd842c6b24eb908060de29ae3d2eb.png"/>
  <manifest:file-entry manifest:media-type="image/png" manifest:full-path="Pictures/3716a9cb692483d7e62ebeb2209436c9.png"/>
  <manifest:file-entry manifest:media-type="image/png" manifest:full-path="Pictures/1bfd148a07df88818f787eafb24628fd.png"/>
  <manifest:file-entry manifest:media-type="image/png" manifest:full-path="Pictures/42fa7e7533bc8ef9d7e02eac4e6147c2.png"/>
  <manifest:file-entry manifest:media-type="image/png" manifest:full-path="Pictures/f042673ea40d94c89d1131fba6c6ea70.png"/>
  <manifest:file-entry manifest:media-type="image/png" manifest:full-path="Pictures/fd4e0802a2d7ca955d30c92b4b67a078.png"/>
  <manifest:file-entry manifest:media-type="image/png" manifest:full-path="Pictures/92837134c887bb49398483470562ef73.png"/>
  <manifest:file-entry manifest:media-type="image/png" manifest:full-path="Pictures/4110708d7a965adcb86736ea82099821.png"/>
  <manifest:file-entry manifest:media-type="image/png" manifest:full-path="Pictures/df0c006ce1485679a1390b162051656f.png"/>
  <manifest:file-entry manifest:media-type="image/png" manifest:full-path="Pictures/3dc3b0391282d828757dd387ab99271b.png"/>
  <manifest:file-entry manifest:media-type="image/png" manifest:full-path="Pictures/5451ae352044f97fa2d888c7ee534bf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hara:tutoriels_eportfolio:8_comment_ajouter_votre_cv"/><text:bookmark-start text:name="__RefHeading___comment_ajouter_votre_cv_sur_la_plateforme_de_eportfolio_1"/><text:bookmark-start text:name="comment_ajouter_votre_cv_sur_la_plateforme_de_eportfolio"/>Comment ajouter votre CV sur la plateforme de eportfolio ?<text:bookmark-end text:name="__RefHeading___comment_ajouter_votre_cv_sur_la_plateforme_de_eportfolio_1"/><text:bookmark-end text:name="comment_ajouter_votre_cv_sur_la_plateforme_de_eportfolio"/></text:h>
      <text:p text:style-name="Text_20_body"><text:a xlink:type="simple" xlink:href="https://pod.unicaen.fr/video/3179-comment-renseigner-votre-cv-sur-eportfolio/" text:style-name="Internet_20_link" text:visited-style-name="Visited_20_Internet_20_Link">Accéder au tutoriel vidéo</text:a></text:p>
      <text:h text:style-name="Heading_20_2" text:outline-level="2"><text:bookmark-start text:name="__RefHeading___onglet_introduction_2"/><text:bookmark-start text:name="onglet_introduction"/>Onglet « Introduction »<text:bookmark-end text:name="__RefHeading___onglet_introduction_2"/><text:bookmark-end text:name="onglet_introduction"/></text:h>
      <text:p text:style-name="Text_20_body"><draw:frame draw:style-name="mediacenter" draw:name="0" text:anchor-type="paragraph" draw:z-index="0" svg:width="22.86cm" style:rel-width="100%" svg:height="4.2597916666667cm" style:rel-height="scale"><draw:image xlink:href="Pictures/69771be54ecd08b086f9a42b65354c80.png" xlink:type="simple" xlink:show="embed" xlink:actuate="onLoad"/></draw:frame></text:p>
      <text:p text:style-name="Text_20_body">L’onglet « Introduction » de la rubrique « Curriculum Vitae » vous permet de renseigner :</text:p>
      <text:list text:style-name="List_20_1" text:continue-numbering="false">
        <text:list-item>
          <text:p text:style-name="List_20_1_Content_First"> une lettre de motivation au format texte.</text:p>
        </text:list-item>
        <text:list-item>
          <text:p text:style-name="List_20_1_Content_Last"> L’onglet « Introduction » vous permet aussi de renseigner quelques informations personnelles telles que votre date et lieu de naissance.</text:p>
        </text:list-item>
      </text:list>
      <text:h text:style-name="Heading_20_3" text:outline-level="3"><text:bookmark-start text:name="__RefHeading___ajout_d_une_lettre_de_motivation_3"/><text:bookmark-start text:name="ajout_d_une_lettre_de_motivation"/>Ajout d'une lettre de motivation<text:bookmark-end text:name="__RefHeading___ajout_d_une_lettre_de_motivation_3"/><text:bookmark-end text:name="ajout_d_une_lettre_de_motivation"/></text:h>
      <text:h text:style-name="Heading_20_4" text:outline-level="4"><text:bookmark-start text:name="__RefHeading___etape_1cliquez_sur_modifier_4"/><text:bookmark-start text:name="etape_1cliquez_sur_modifier"/>Étape 1 : Cliquez sur  « Modifier »<text:bookmark-end text:name="__RefHeading___etape_1cliquez_sur_modifier_4"/><text:bookmark-end text:name="etape_1cliquez_sur_modifier"/></text:h>
      <text:p text:style-name="Text_20_body"><draw:frame draw:style-name="mediacenter" draw:name="1" text:anchor-type="paragraph" draw:z-index="1" svg:width="23.124583333333cm" style:rel-width="100%" svg:height="7.0908333333333cm" style:rel-height="scale"><draw:image xlink:href="Pictures/259152e6a03fa01b5c96a2f1e62c9a2e.png" xlink:type="simple" xlink:show="embed" xlink:actuate="onLoad"/></draw:frame></text:p>
      <text:h text:style-name="Heading_20_4" text:outline-level="4"><text:bookmark-start text:name="__RefHeading___etape_2remplissez_le_champ_de_texte_long_5"/><text:bookmark-start text:name="etape_2remplissez_le_champ_de_texte_long"/>Étape 2 : Remplissez le champ de texte long<text:bookmark-end text:name="__RefHeading___etape_2remplissez_le_champ_de_texte_long_5"/><text:bookmark-end text:name="etape_2remplissez_le_champ_de_texte_long"/></text:h>
      <text:p text:style-name="Text_20_body"><draw:frame draw:style-name="mediacenter" draw:name="2" text:anchor-type="paragraph" draw:z-index="2" svg:width="22.807083333333cm" style:rel-width="100%" svg:height="10.980208333333cm" style:rel-height="scale"><draw:image xlink:href="Pictures/ced80b3fc79c2a10eb91703674a4d371.png" xlink:type="simple" xlink:show="embed" xlink:actuate="onLoad"/></draw:frame></text:p>
      <text:h text:style-name="Heading_20_4" text:outline-level="4"><text:bookmark-start text:name="__RefHeading___etape_3cliquez_sur_le_bouton_enregistrer_pour_sauvegarder_les_modifications_6"/><text:bookmark-start text:name="etape_3cliquez_sur_le_bouton_enregistrer_pour_sauvegarder_les_modifications"/>Étape 3 : Cliquez sur le bouton « Enregistrer » pour sauvegarder les modifications<text:bookmark-end text:name="__RefHeading___etape_3cliquez_sur_le_bouton_enregistrer_pour_sauvegarder_les_modifications_6"/><text:bookmark-end text:name="etape_3cliquez_sur_le_bouton_enregistrer_pour_sauvegarder_les_modifications"/></text:h>
      <text:p text:style-name="Text_20_body"><draw:frame draw:style-name="mediacenter" draw:name="3" text:anchor-type="paragraph" draw:z-index="3" svg:width="12.038541666667cm" svg:height="8.9429166666667cm"><draw:image xlink:href="Pictures/3e38a7ac5c53b5688240a44362de828b.png" xlink:type="simple" xlink:show="embed" xlink:actuate="onLoad"/></draw:frame></text:p>
      <text:h text:style-name="Heading_20_2" text:outline-level="2"><text:bookmark-start text:name="__RefHeading___onglet_formation_emplois_7"/><text:bookmark-start text:name="onglet_formation_emplois"/>Onglet « Formation &amp; Emplois »<text:bookmark-end text:name="__RefHeading___onglet_formation_emplois_7"/><text:bookmark-end text:name="onglet_formation_emplois"/></text:h>
      <text:p text:style-name="Text_20_body"><draw:frame draw:style-name="mediacenter" draw:name="4" text:anchor-type="paragraph" draw:z-index="4" svg:width="22.621875cm" style:rel-width="100%" svg:height="4.28625cm" style:rel-height="scale"><draw:image xlink:href="Pictures/38c17ab69b8e262a5b0afdcd110b315a.png" xlink:type="simple" xlink:show="embed" xlink:actuate="onLoad"/></draw:frame></text:p>
      <text:p text:style-name="Text_20_body">Dans l’onglet « Formation &amp; Emplois », ajoutez l’historique de vos formations et des emplois occupés.</text:p>
      <text:h text:style-name="Heading_20_3" text:outline-level="3"><text:bookmark-start text:name="__RefHeading___etape_1cliquez_sur_le_bouton_ajouter_en_bas_de_chacun_des_deux_historiques_8"/><text:bookmark-start text:name="etape_1cliquez_sur_le_bouton_ajouter_en_bas_de_chacun_des_deux_historiques"/>Étape 1 : Cliquez sur le bouton « Ajouter » en bas de chacun des deux historiques<text:bookmark-end text:name="__RefHeading___etape_1cliquez_sur_le_bouton_ajouter_en_bas_de_chacun_des_deux_historiques_8"/><text:bookmark-end text:name="etape_1cliquez_sur_le_bouton_ajouter_en_bas_de_chacun_des_deux_historiques"/></text:h>
      <text:p text:style-name="Text_20_body"><draw:frame draw:style-name="mediacenter" draw:name="5" text:anchor-type="paragraph" draw:z-index="5" svg:width="22.833541666667cm" style:rel-width="100%" svg:height="15.795625cm" style:rel-height="scale"><draw:image xlink:href="Pictures/e54ea3783e772235d5e3eebbf674104b.png" xlink:type="simple" xlink:show="embed" xlink:actuate="onLoad"/></draw:frame></text:p>
      <text:h text:style-name="Heading_20_3" text:outline-level="3"><text:bookmark-start text:name="__RefHeading___etape_2renseignez_la_date_de_debut_de_votre_formation_et_le_nom_de_l_institution_9"/><text:bookmark-start text:name="etape_2renseignez_la_date_de_debut_de_votre_formation_et_le_nom_de_l_institution"/>Étape 2 : Renseignez la date de début de votre formation et le nom de l’institution<text:bookmark-end text:name="__RefHeading___etape_2renseignez_la_date_de_debut_de_votre_formation_et_le_nom_de_l_institution_9"/><text:bookmark-end text:name="etape_2renseignez_la_date_de_debut_de_votre_formation_et_le_nom_de_l_institution"/></text:h>
      <text:p text:style-name="Text_20_body"><draw:frame draw:style-name="mediacenter" draw:name="6" text:anchor-type="paragraph" draw:z-index="6" svg:width="22.463125cm" style:rel-width="100%" svg:height="15.875cm" style:rel-height="scale"><draw:image xlink:href="Pictures/4191c873659e3fc0446a2f773fef91a0.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7" text:anchor-type="as-char" draw:z-index="7"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 Il vous est également possible d’ajouter une date de fin, l’adresse de l’institution, le type et le nom de qualification ainsi qu’une description de cette qualification. Vous pouvez aussi ajouter un fichier ou plusieurs fichiers en cliquant sur les boutons « Choisir un fichier » et « + Ajouter une pièce jointe ». </text:p>
          </table:table-cell>
        </table:table-row>
      </table:table>
      <text:h text:style-name="Heading_20_3" text:outline-level="3"><text:bookmark-start text:name="__RefHeading___etape_3sauvegardez_vos_modifications_en_cliquant_sur_le_bouton_enregistrer_10"/><text:bookmark-start text:name="etape_3sauvegardez_vos_modifications_en_cliquant_sur_le_bouton_enregistrer"/>Étape 3 : Sauvegardez vos modifications en cliquant sur le bouton « Enregistrer »<text:bookmark-end text:name="__RefHeading___etape_3sauvegardez_vos_modifications_en_cliquant_sur_le_bouton_enregistrer_10"/><text:bookmark-end text:name="etape_3sauvegardez_vos_modifications_en_cliquant_sur_le_bouton_enregistrer"/></text:h>
      <text:p text:style-name="Text_20_body"><draw:frame draw:style-name="mediacenter" draw:name="8" text:anchor-type="paragraph" draw:z-index="8" svg:width="14.896041666667cm" svg:height="11.826875cm"><draw:image xlink:href="Pictures/23d1fafdd8a5dea3042ae56c43caa331.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9" text:anchor-type="as-char" draw:z-index="9"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Lorsque vous ajoutez un élément à votre historique des emplois, renseignez obligatoirement :</text:p>
            <text:list text:style-name="List_20_1" text:continue-numbering="false">
              <text:list-item>
                <text:p text:style-name="List_20_1_Content_First"> La date de début ; </text:p>
              </text:list-item>
              <text:list-item>
                <text:p text:style-name="List_20_1_Content"> Le nom de votre employeur ; </text:p>
              </text:list-item>
              <text:list-item>
                <text:p text:style-name="List_20_1_Content_Last"> Le titre du poste occupé. </text:p>
              </text:list-item>
            </text:list>
            <text:p text:style-name="Text_20_body">Si vous le souhaitez, renseignez :</text:p>
            <text:list text:style-name="List_20_1" text:continue-numbering="false">
              <text:list-item>
                <text:p text:style-name="List_20_1_Content_First"> La date de fin de l’emploi ; </text:p>
              </text:list-item>
              <text:list-item>
                <text:p text:style-name="List_20_1_Content"> L’adresse de l’employeur ; </text:p>
              </text:list-item>
              <text:list-item>
                <text:p text:style-name="List_20_1_Content"> Une description du poste occupé ;</text:p>
              </text:list-item>
              <text:list-item>
                <text:p text:style-name="List_20_1_Content_Last"> Ajoutez un fichier ou plusieurs fichiers en cliquant sur le bouton « Choisir un fichier ».</text:p>
              </text:list-item>
            </text:list>
            <text:p text:style-name="Text_20_body">Là encore, n’oubliez pas de sauvegarder vos modifications en cliquant sur le bouton vert « Enregistrer ».</text:p>
          </table:table-cell>
        </table:table-row>
      </table:table>
      <text:p text:style-name="Text_20_body">Pour modifier un élément de l’historique, cliquez sur l’icône représentant un crayon. Pour en supprimer, cliquez sur la poubelle rouge.</text:p>
      <text:h text:style-name="Heading_20_2" text:outline-level="2"><text:bookmark-start text:name="__RefHeading___onglet_resultats_11"/><text:bookmark-start text:name="onglet_resultats"/>Onglet « Résultats »<text:bookmark-end text:name="__RefHeading___onglet_resultats_11"/><text:bookmark-end text:name="onglet_resultats"/></text:h>
      <text:p text:style-name="Text_20_body"><draw:frame draw:style-name="mediacenter" draw:name="10" text:anchor-type="paragraph" draw:z-index="10" svg:width="22.754166666667cm" style:rel-width="100%" svg:height="4.2597916666667cm" style:rel-height="scale"><draw:image xlink:href="Pictures/0a277d30a92dbdff377730ee0ef62e4e.png" xlink:type="simple" xlink:show="embed" xlink:actuate="onLoad"/></draw:frame></text:p>
      <text:p text:style-name="Text_20_body">L’onglet « Résultats » vous offre la possibilité de renseigner les certifications, accréditations et prix que vous avez obtenus, vos publications ainsi que vos affiliations professionnelles. </text:p>
      <text:h text:style-name="Heading_20_3" text:outline-level="3"><text:bookmark-start text:name="__RefHeading___completer_vos_resultats_12"/><text:bookmark-start text:name="completer_vos_resultats"/>Compléter vos « Résultats »<text:bookmark-end text:name="__RefHeading___completer_vos_resultats_12"/><text:bookmark-end text:name="completer_vos_resultats"/></text:h>
      <text:h text:style-name="Heading_20_4" text:outline-level="4"><text:bookmark-start text:name="__RefHeading___cliquez_sur_le_bouton_ajouter_en_bas_de_chaque_type_de_resultats_13"/><text:bookmark-start text:name="cliquez_sur_le_bouton_ajouter_en_bas_de_chaque_type_de_resultats"/>Cliquez sur le bouton « Ajouter » en bas de chaque type de résultats<text:bookmark-end text:name="__RefHeading___cliquez_sur_le_bouton_ajouter_en_bas_de_chaque_type_de_resultats_13"/><text:bookmark-end text:name="cliquez_sur_le_bouton_ajouter_en_bas_de_chaque_type_de_resultats"/></text:h>
      <text:p text:style-name="Text_20_body"><draw:frame draw:style-name="mediacenter" draw:name="11" text:anchor-type="paragraph" draw:z-index="11" svg:width="22.886458333333cm" style:rel-width="100%" svg:height="10.795cm" style:rel-height="scale"><draw:image xlink:href="Pictures/35dd5c131d5f4b00941f6c29bfd7d447.png" xlink:type="simple" xlink:show="embed" xlink:actuate="onLoad"/></draw:frame></text:p>
      <text:h text:style-name="Heading_20_3" text:outline-level="3"><text:bookmark-start text:name="__RefHeading___completer_les_certifications_accreditations_et_prix_obtenus_14"/><text:bookmark-start text:name="completer_les_certifications_accreditations_et_prix_obtenus"/>Compléter les « Certifications, accréditations et prix obtenus »<text:bookmark-end text:name="__RefHeading___completer_les_certifications_accreditations_et_prix_obtenus_14"/><text:bookmark-end text:name="completer_les_certifications_accreditations_et_prix_obtenus"/></text:h>
      <text:h text:style-name="Heading_20_4" text:outline-level="4"><text:bookmark-start text:name="__RefHeading___etape_1renseignez_la_date_et_le_titre_de_la_distinction_recue_15"/><text:bookmark-start text:name="etape_1renseignez_la_date_et_le_titre_de_la_distinction_recue"/>Étape 1 : Renseignez la date et le titre de la distinction reçue<text:bookmark-end text:name="__RefHeading___etape_1renseignez_la_date_et_le_titre_de_la_distinction_recue_15"/><text:bookmark-end text:name="etape_1renseignez_la_date_et_le_titre_de_la_distinction_recue"/></text:h>
      <text:p text:style-name="Text_20_body"><draw:frame draw:style-name="mediacenter" draw:name="12" text:anchor-type="paragraph" draw:z-index="12" svg:width="22.965833333333cm" style:rel-width="100%" svg:height="6.6145833333333cm" style:rel-height="scale"><draw:image xlink:href="Pictures/7afd388c83f49769ec704cbc87091040.png" xlink:type="simple" xlink:show="embed" xlink:actuate="onLoad"/></draw:frame></text:p>
      <text:h text:style-name="Heading_20_4" text:outline-level="4"><text:bookmark-start text:name="__RefHeading___etape_2ajoutez_une_description_16"/><text:bookmark-start text:name="etape_2ajoutez_une_description"/>Étape 2 : Ajoutez une description<text:bookmark-end text:name="__RefHeading___etape_2ajoutez_une_description_16"/><text:bookmark-end text:name="etape_2ajoutez_une_description"/></text:h>
      <text:p text:style-name="Text_20_body"><draw:frame draw:style-name="mediacenter" draw:name="13" text:anchor-type="paragraph" draw:z-index="13" svg:width="21.881041666667cm" style:rel-width="100%" svg:height="10.371666666667cm" style:rel-height="scale"><draw:image xlink:href="Pictures/2bdb989e30c6d25831e440c66cf02aac.png" xlink:type="simple" xlink:show="embed" xlink:actuate="onLoad"/></draw:frame></text:p>
      <text:h text:style-name="Heading_20_4" text:outline-level="4"><text:bookmark-start text:name="__RefHeading___etape_3cliquez_sur_parcourir_pour_joindre_un_fichier_17"/><text:bookmark-start text:name="etape_3cliquez_sur_parcourir_pour_joindre_un_fichier"/>Étape 3 : Cliquez sur « Parcourir » pour joindre un fichier<text:bookmark-end text:name="__RefHeading___etape_3cliquez_sur_parcourir_pour_joindre_un_fichier_17"/><text:bookmark-end text:name="etape_3cliquez_sur_parcourir_pour_joindre_un_fichier"/></text:h>
      <text:p text:style-name="Text_20_body"><draw:frame draw:style-name="mediacenter" draw:name="14" text:anchor-type="paragraph" draw:z-index="14" svg:width="22.965833333333cm" style:rel-width="100%" svg:height="6.0854166666667cm" style:rel-height="scale"><draw:image xlink:href="Pictures/15c2f4043a6f732903ba7a9bcbccc382.png" xlink:type="simple" xlink:show="embed" xlink:actuate="onLoad"/></draw:frame></text:p>
      <text:h text:style-name="Heading_20_4" text:outline-level="4"><text:bookmark-start text:name="__RefHeading___etape_4cliquez_sur_enregistrer_au_bas_de_la_page_pour_sauvegardez_les_modifications_18"/><text:bookmark-start text:name="etape_4cliquez_sur_enregistrer_au_bas_de_la_page_pour_sauvegardez_les_modifications"/>Étape 4 : Cliquez sur « Enregistrer » au bas de la page pour sauvegardez les modifications<text:bookmark-end text:name="__RefHeading___etape_4cliquez_sur_enregistrer_au_bas_de_la_page_pour_sauvegardez_les_modifications_18"/><text:bookmark-end text:name="etape_4cliquez_sur_enregistrer_au_bas_de_la_page_pour_sauvegardez_les_modifications"/></text:h>
      <text:p text:style-name="Text_20_body"><draw:frame draw:style-name="mediacenter" draw:name="15" text:anchor-type="paragraph" draw:z-index="15" svg:width="14.525625cm" svg:height="4.6566666666667cm"><draw:image xlink:href="Pictures/567ccc444f1b1a012b792515e8607734.png" xlink:type="simple" xlink:show="embed" xlink:actuate="onLoad"/></draw:frame></text:p>
      <text:h text:style-name="Heading_20_3" text:outline-level="3"><text:bookmark-start text:name="__RefHeading___completer_les_livres_et_publications_19"/><text:bookmark-start text:name="completer_les_livres_et_publications"/>Compléter les « Livres et publications »<text:bookmark-end text:name="__RefHeading___completer_les_livres_et_publications_19"/><text:bookmark-end text:name="completer_les_livres_et_publications"/></text:h>
      <text:h text:style-name="Heading_20_4" text:outline-level="4"><text:bookmark-start text:name="__RefHeading___etape_1renseignez_la_date_de_publication_le_titre_et_votre_contribution_20"/><text:bookmark-start text:name="etape_1renseignez_la_date_de_publication_le_titre_et_votre_contribution"/>Étape 1 : Renseignez la date de publication, le titre et votre contribution<text:bookmark-end text:name="__RefHeading___etape_1renseignez_la_date_de_publication_le_titre_et_votre_contribution_20"/><text:bookmark-end text:name="etape_1renseignez_la_date_de_publication_le_titre_et_votre_contribution"/></text:h>
      <text:p text:style-name="Text_20_body"><draw:frame draw:style-name="mediacenter" draw:name="16" text:anchor-type="paragraph" draw:z-index="16" svg:width="22.727708333333cm" style:rel-width="100%" svg:height="8.651875cm" style:rel-height="scale"><draw:image xlink:href="Pictures/ebed8e7740efda99b4ba44b11d48fc11.png" xlink:type="simple" xlink:show="embed" xlink:actuate="onLoad"/></draw:frame></text:p>
      <text:h text:style-name="Heading_20_4" text:outline-level="4"><text:bookmark-start text:name="__RefHeading___etape_2vous_pouvez_ajouter_les_details_de_votre_contribution_ainsi_qu_une_adresse_url_vers_la_description_de_la_publication_21"/><text:bookmark-start text:name="etape_2vous_pouvez_ajouter_les_details_de_votre_contribution_ainsi_qu_une_adresse_url_vers_la_description_de_la_publication"/>Étape 2 : Vous pouvez ajouter les détails de votre contribution, ainsi qu’une adresse URL vers la description de la publication<text:bookmark-end text:name="__RefHeading___etape_2vous_pouvez_ajouter_les_details_de_votre_contribution_ainsi_qu_une_adresse_url_vers_la_description_de_la_publication_21"/><text:bookmark-end text:name="etape_2vous_pouvez_ajouter_les_details_de_votre_contribution_ainsi_qu_une_adresse_url_vers_la_description_de_la_publication"/></text:h>
      <text:p text:style-name="Text_20_body"><draw:frame draw:style-name="mediacenter" draw:name="17" text:anchor-type="paragraph" draw:z-index="17" svg:width="21.881041666667cm" style:rel-width="100%" svg:height="11.721041666667cm" style:rel-height="scale"><draw:image xlink:href="Pictures/ae3e1b423f6766cbd40857a5a4fd71fe.png" xlink:type="simple" xlink:show="embed" xlink:actuate="onLoad"/></draw:frame></text:p>
      <text:h text:style-name="Heading_20_4" text:outline-level="4"><text:bookmark-start text:name="__RefHeading___etape_3ajoutez_un_ou_plusieurs_fichiers_en_cliquant_sur_parcourir_22"/><text:bookmark-start text:name="etape_3ajoutez_un_ou_plusieurs_fichiers_en_cliquant_sur_parcourir"/>Étape 3 : Ajoutez un ou plusieurs fichiers en cliquant sur « Parcourir »<text:bookmark-end text:name="__RefHeading___etape_3ajoutez_un_ou_plusieurs_fichiers_en_cliquant_sur_parcourir_22"/><text:bookmark-end text:name="etape_3ajoutez_un_ou_plusieurs_fichiers_en_cliquant_sur_parcourir"/></text:h>
      <text:p text:style-name="Text_20_body"><draw:frame draw:style-name="mediacenter" draw:name="18" text:anchor-type="paragraph" draw:z-index="18" svg:width="22.039791666667cm" style:rel-width="100%" svg:height="7.5670833333333cm" style:rel-height="scale"><draw:image xlink:href="Pictures/1c6acfdf92ab7fb6e8f390fdd6249551.png" xlink:type="simple" xlink:show="embed" xlink:actuate="onLoad"/></draw:frame></text:p>
      <text:h text:style-name="Heading_20_4" text:outline-level="4"><text:bookmark-start text:name="__RefHeading___etape_4cliquez_sur_enregistrer_pour_sauvegardez_les_modifications_23"/><text:bookmark-start text:name="etape_4cliquez_sur_enregistrer_pour_sauvegardez_les_modifications"/>Étape 4 : Cliquez sur « Enregistrer » pour sauvegardez les modifications<text:bookmark-end text:name="__RefHeading___etape_4cliquez_sur_enregistrer_pour_sauvegardez_les_modifications_23"/><text:bookmark-end text:name="etape_4cliquez_sur_enregistrer_pour_sauvegardez_les_modifications"/></text:h>
      <text:p text:style-name="Text_20_body"><draw:frame draw:style-name="mediacenter" draw:name="19" text:anchor-type="paragraph" draw:z-index="19" svg:width="10.900833333333cm" svg:height="3.5454166666667cm"><draw:image xlink:href="Pictures/47adf7edf6e7b87029973a7723515a94.png" xlink:type="simple" xlink:show="embed" xlink:actuate="onLoad"/></draw:frame></text:p>
      <text:h text:style-name="Heading_20_3" text:outline-level="3"><text:bookmark-start text:name="__RefHeading___completer_les_affiliations_personnelles_24"/><text:bookmark-start text:name="completer_les_affiliations_personnelles"/>Compléter les « Affiliations personnelles »<text:bookmark-end text:name="__RefHeading___completer_les_affiliations_personnelles_24"/><text:bookmark-end text:name="completer_les_affiliations_personnelles"/></text:h>
      <text:h text:style-name="Heading_20_4" text:outline-level="4"><text:bookmark-start text:name="__RefHeading___etape_1entrez_la_date_de_debut_et_le_titre_de_votre_affiliation_25"/><text:bookmark-start text:name="etape_1entrez_la_date_de_debut_et_le_titre_de_votre_affiliation"/>Étape 1 : Entrez la date de début et le titre de votre affiliation<text:bookmark-end text:name="__RefHeading___etape_1entrez_la_date_de_debut_et_le_titre_de_votre_affiliation_25"/><text:bookmark-end text:name="etape_1entrez_la_date_de_debut_et_le_titre_de_votre_affiliation"/></text:h>
      <text:p text:style-name="Text_20_body"><draw:frame draw:style-name="mediacenter" draw:name="20" text:anchor-type="paragraph" draw:z-index="20" svg:width="22.727708333333cm" style:rel-width="100%" svg:height="8.73125cm" style:rel-height="scale"><draw:image xlink:href="Pictures/c66bd842c6b24eb908060de29ae3d2eb.png" xlink:type="simple" xlink:show="embed" xlink:actuate="onLoad"/></draw:frame></text:p>
      <text:h text:style-name="Heading_20_4" text:outline-level="4"><text:bookmark-start text:name="__RefHeading___etape_2ajoutez_une_description_et_une_date_de_fin_si_vous_le_souhaitez_26"/><text:bookmark-start text:name="etape_2ajoutez_une_description_et_une_date_de_fin_si_vous_le_souhaitez"/>Étape 2 : Ajoutez une description et une date de fin si vous le souhaitez<text:bookmark-end text:name="__RefHeading___etape_2ajoutez_une_description_et_une_date_de_fin_si_vous_le_souhaitez_26"/><text:bookmark-end text:name="etape_2ajoutez_une_description_et_une_date_de_fin_si_vous_le_souhaitez"/></text:h>
      <text:p text:style-name="Text_20_body"><draw:frame draw:style-name="mediacenter" draw:name="21" text:anchor-type="paragraph" draw:z-index="21" svg:width="21.854583333333cm" style:rel-width="100%" svg:height="10.424583333333cm" style:rel-height="scale"><draw:image xlink:href="Pictures/3716a9cb692483d7e62ebeb2209436c9.png" xlink:type="simple" xlink:show="embed" xlink:actuate="onLoad"/></draw:frame></text:p>
      <text:h text:style-name="Heading_20_4" text:outline-level="4"><text:bookmark-start text:name="__RefHeading___etape_3cliquez_sur_parcourir_pour_joindre_un_fichier_27"/><text:bookmark-start text:name="etape_3cliquez_sur_parcourir_pour_joindre_un_fichier1"/>Étape 3 : Cliquez sur « Parcourir » pour joindre un fichier »<text:bookmark-end text:name="__RefHeading___etape_3cliquez_sur_parcourir_pour_joindre_un_fichier_27"/><text:bookmark-end text:name="etape_3cliquez_sur_parcourir_pour_joindre_un_fichier1"/></text:h>
      <text:p text:style-name="Text_20_body"><draw:frame draw:style-name="mediacenter" draw:name="22" text:anchor-type="paragraph" draw:z-index="22" svg:width="22.965833333333cm" style:rel-width="100%" svg:height="6.0854166666667cm" style:rel-height="scale"><draw:image xlink:href="Pictures/15c2f4043a6f732903ba7a9bcbccc382.png" xlink:type="simple" xlink:show="embed" xlink:actuate="onLoad"/></draw:frame></text:p>
      <text:h text:style-name="Heading_20_4" text:outline-level="4"><text:bookmark-start text:name="__RefHeading___etape_4cliquez_sur_enregistrer_pour_sauvegardez_les_modifications_28"/><text:bookmark-start text:name="etape_4cliquez_sur_enregistrer_pour_sauvegardez_les_modifications1"/>Étape 4 : Cliquez sur « Enregistrer » pour sauvegardez les modifications<text:bookmark-end text:name="__RefHeading___etape_4cliquez_sur_enregistrer_pour_sauvegardez_les_modifications_28"/><text:bookmark-end text:name="etape_4cliquez_sur_enregistrer_pour_sauvegardez_les_modifications1"/></text:h>
      <text:p text:style-name="Text_20_body"><draw:frame draw:style-name="mediacenter" draw:name="23" text:anchor-type="paragraph" draw:z-index="23" svg:width="14.525625cm" svg:height="4.6566666666667cm"><draw:image xlink:href="Pictures/567ccc444f1b1a012b792515e8607734.png" xlink:type="simple" xlink:show="embed" xlink:actuate="onLoad"/></draw:fram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4" text:anchor-type="as-char" draw:z-index="24"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 Lorsque que les types de « Résultats » contiennent plusieurs éléments, vous avez la possibilité de  réorganiser ces derniers en cliquant sur les flèches descendantes ou montantes qui apparaissent à gauche des tableaux.Enfin, pour modifier un élément de vos « Résultats », cliquez sur l’icône représentant un crayon. Pour en supprimer, cliquez sur la poubelle rouge. </text:p>
          </table:table-cell>
        </table:table-row>
      </table:table>
      <text:h text:style-name="Heading_20_2" text:outline-level="2"><text:bookmark-start text:name="__RefHeading___onglet_objectifs_et_competences_29"/><text:bookmark-start text:name="onglet_objectifs_et_competences"/>Onglet « Objectifs et compétences »<text:bookmark-end text:name="__RefHeading___onglet_objectifs_et_competences_29"/><text:bookmark-end text:name="onglet_objectifs_et_competences"/></text:h>
      <text:p text:style-name="Text_20_body"><draw:frame draw:style-name="mediacenter" draw:name="25" text:anchor-type="paragraph" draw:z-index="25" svg:width="22.674791666667cm" style:rel-width="100%" svg:height="4.1804166666667cm" style:rel-height="scale"><draw:image xlink:href="Pictures/1bfd148a07df88818f787eafb24628fd.png" xlink:type="simple" xlink:show="embed" xlink:actuate="onLoad"/></draw:frame></text:p>
      <text:p text:style-name="Text_20_body">Dans cet onglet, vous pouvez décrire vos objectifs et compétences personnels, universitaires et professionnels. </text:p>
      <text:h text:style-name="Heading_20_3" text:outline-level="3"><text:bookmark-start text:name="__RefHeading___modifier_les_objectifs_et_competences_30"/><text:bookmark-start text:name="modifier_les_objectifs_et_competences"/>Modifier les objectifs et compétences<text:bookmark-end text:name="__RefHeading___modifier_les_objectifs_et_competences_30"/><text:bookmark-end text:name="modifier_les_objectifs_et_competences"/></text:h>
      <text:h text:style-name="Heading_20_4" text:outline-level="4"><text:bookmark-start text:name="__RefHeading___etape_1pour_chaque_type_d_objectif_ou_de_competence_cliquez_sur_l_icone_representant_un_crayon_31"/><text:bookmark-start text:name="etape_1pour_chaque_type_d_objectif_ou_de_competence_cliquez_sur_l_icone_representant_un_crayon"/>Étape 1 : Pour chaque type d'objectif ou de compétence, cliquez sur l’icône représentant un crayon<text:bookmark-end text:name="__RefHeading___etape_1pour_chaque_type_d_objectif_ou_de_competence_cliquez_sur_l_icone_representant_un_crayon_31"/><text:bookmark-end text:name="etape_1pour_chaque_type_d_objectif_ou_de_competence_cliquez_sur_l_icone_representant_un_crayon"/></text:h>
      <text:p text:style-name="Text_20_body"><draw:frame draw:style-name="mediacenter" draw:name="26" text:anchor-type="paragraph" draw:z-index="26" svg:width="22.939375cm" style:rel-width="100%" svg:height="9.2075cm" style:rel-height="scale"><draw:image xlink:href="Pictures/42fa7e7533bc8ef9d7e02eac4e6147c2.png" xlink:type="simple" xlink:show="embed" xlink:actuate="onLoad"/></draw:frame></text:p>
      <text:h text:style-name="Heading_20_4" text:outline-level="4"><text:bookmark-start text:name="__RefHeading___etape_2listez_vos_objectifs_ou_competences_en_remplissant_le_champ_de_texte_long_32"/><text:bookmark-start text:name="etape_2listez_vos_objectifs_ou_competences_en_remplissant_le_champ_de_texte_long"/>Étape 2 : Listez vos objectifs ou compétences en remplissant le champ de texte long<text:bookmark-end text:name="__RefHeading___etape_2listez_vos_objectifs_ou_competences_en_remplissant_le_champ_de_texte_long_32"/><text:bookmark-end text:name="etape_2listez_vos_objectifs_ou_competences_en_remplissant_le_champ_de_texte_long"/></text:h>
      <text:p text:style-name="Text_20_body"><draw:frame draw:style-name="mediacenter" draw:name="27" text:anchor-type="paragraph" draw:z-index="27" svg:width="22.912916666667cm" style:rel-width="100%" svg:height="14.816666666667cm" style:rel-height="scale"><draw:image xlink:href="Pictures/f042673ea40d94c89d1131fba6c6ea70.png" xlink:type="simple" xlink:show="embed" xlink:actuate="onLoad"/></draw:frame></text:p>
      <text:h text:style-name="Heading_20_4" text:outline-level="4"><text:bookmark-start text:name="__RefHeading___etape_3cliquez_sur_ajouter_un_fichier_pour_joindre_des_annexes_33"/><text:bookmark-start text:name="etape_3cliquez_sur_ajouter_un_fichier_pour_joindre_des_annexes"/>Étape 3 : Cliquez sur « Ajouter un fichier » pour joindre des annexes<text:bookmark-end text:name="__RefHeading___etape_3cliquez_sur_ajouter_un_fichier_pour_joindre_des_annexes_33"/><text:bookmark-end text:name="etape_3cliquez_sur_ajouter_un_fichier_pour_joindre_des_annexes"/></text:h>
      <text:p text:style-name="Text_20_body"><draw:frame draw:style-name="mediacenter" draw:name="28" text:anchor-type="paragraph" draw:z-index="28" svg:width="23.203958333333cm" style:rel-width="100%" svg:height="8.1227083333333cm" style:rel-height="scale"><draw:image xlink:href="Pictures/fd4e0802a2d7ca955d30c92b4b67a078.png" xlink:type="simple" xlink:show="embed" xlink:actuate="onLoad"/></draw:frame></text:p>
      <text:h text:style-name="Heading_20_4" text:outline-level="4"><text:bookmark-start text:name="__RefHeading___etape_4cliquez_sur_enregistrer_pour_sauvegardez_les_modifications_34"/><text:bookmark-start text:name="etape_4cliquez_sur_enregistrer_pour_sauvegardez_les_modifications2"/>Étape 4 : Cliquez sur « Enregistrer » pour sauvegardez les modifications<text:bookmark-end text:name="__RefHeading___etape_4cliquez_sur_enregistrer_pour_sauvegardez_les_modifications_34"/><text:bookmark-end text:name="etape_4cliquez_sur_enregistrer_pour_sauvegardez_les_modifications2"/></text:h>
      <text:p text:style-name="Text_20_body"><draw:frame draw:style-name="mediacenter" draw:name="29" text:anchor-type="paragraph" draw:z-index="29" svg:width="11.615208333333cm" svg:height="4.3127083333333cm"><draw:image xlink:href="Pictures/92837134c887bb49398483470562ef73.png" xlink:type="simple" xlink:show="embed" xlink:actuate="onLoad"/></draw:frame></text:p>
      <text:h text:style-name="Heading_20_2" text:outline-level="2"><text:bookmark-start text:name="__RefHeading___onglet_centres_d_interet_35"/><text:bookmark-start text:name="onglet_centres_d_interet"/>Onglet « Centres d’intérêt »<text:bookmark-end text:name="__RefHeading___onglet_centres_d_interet_35"/><text:bookmark-end text:name="onglet_centres_d_interet"/></text:h>
      <text:p text:style-name="Text_20_body"><draw:frame draw:style-name="mediacenter" draw:name="30" text:anchor-type="paragraph" draw:z-index="30" svg:width="22.648333333333cm" style:rel-width="100%" svg:height="4.2597916666667cm" style:rel-height="scale"><draw:image xlink:href="Pictures/4110708d7a965adcb86736ea82099821.png" xlink:type="simple" xlink:show="embed" xlink:actuate="onLoad"/></draw:frame></text:p>
      <text:p text:style-name="Text_20_body">La rubrique « Centres d'intérêt » vous permet de lister vos centres d’intérêt dans l’onglet qui porte le même nom. </text:p>
      <text:h text:style-name="Heading_20_3" text:outline-level="3"><text:bookmark-start text:name="__RefHeading___ajouter_des_centres_d_interet_36"/><text:bookmark-start text:name="ajouter_des_centres_d_interet"/>Ajouter des centres d'intérêt<text:bookmark-end text:name="__RefHeading___ajouter_des_centres_d_interet_36"/><text:bookmark-end text:name="ajouter_des_centres_d_interet"/></text:h>
      <text:h text:style-name="Heading_20_4" text:outline-level="4"><text:bookmark-start text:name="__RefHeading___etape_1cliquez_sur_le_bouton_modifier_37"/><text:bookmark-start text:name="etape_1cliquez_sur_le_bouton_modifier"/>Étape 1 : Cliquez sur le bouton « Modifier »<text:bookmark-end text:name="__RefHeading___etape_1cliquez_sur_le_bouton_modifier_37"/><text:bookmark-end text:name="etape_1cliquez_sur_le_bouton_modifier"/></text:h>
      <text:p text:style-name="Text_20_body"><draw:frame draw:style-name="mediacenter" draw:name="31" text:anchor-type="paragraph" draw:z-index="31" svg:width="22.86cm" style:rel-width="100%" svg:height="7.1966666666667cm" style:rel-height="scale"><draw:image xlink:href="Pictures/df0c006ce1485679a1390b162051656f.png" xlink:type="simple" xlink:show="embed" xlink:actuate="onLoad"/></draw:frame></text:p>
      <text:h text:style-name="Heading_20_4" text:outline-level="4"><text:bookmark-start text:name="__RefHeading___etape_2renseignez_vos_centres_d_interet_38"/><text:bookmark-start text:name="etape_2renseignez_vos_centres_d_interet"/>Étape 2 : Renseignez vos centres d’intérêt<text:bookmark-end text:name="__RefHeading___etape_2renseignez_vos_centres_d_interet_38"/><text:bookmark-end text:name="etape_2renseignez_vos_centres_d_interet"/></text:h>
      <text:p text:style-name="Text_20_body"><draw:frame draw:style-name="mediacenter" draw:name="32" text:anchor-type="paragraph" draw:z-index="32" svg:width="22.86cm" style:rel-width="100%" svg:height="8.810625cm" style:rel-height="scale"><draw:image xlink:href="Pictures/3dc3b0391282d828757dd387ab99271b.png" xlink:type="simple" xlink:show="embed" xlink:actuate="onLoad"/></draw:frame></text:p>
      <text:h text:style-name="Heading_20_4" text:outline-level="4"><text:bookmark-start text:name="__RefHeading___etape_3cliquez_sur_enregistrer_pour_sauvegardez_les_modifications_39"/><text:bookmark-start text:name="etape_3cliquez_sur_enregistrer_pour_sauvegardez_les_modifications"/>Étape 3 : Cliquez sur « Enregistrer » pour sauvegardez les modifications<text:bookmark-end text:name="__RefHeading___etape_3cliquez_sur_enregistrer_pour_sauvegardez_les_modifications_39"/><text:bookmark-end text:name="etape_3cliquez_sur_enregistrer_pour_sauvegardez_les_modifications"/></text:h>
      <text:p text:style-name="Text_20_body"><draw:frame draw:style-name="mediacenter" draw:name="33" text:anchor-type="paragraph" draw:z-index="33" svg:width="15.478125cm" svg:height="8.9958333333333cm"><draw:image xlink:href="Pictures/5451ae352044f97fa2d888c7ee534bf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0::43:08</meta:creation-date>
    <dc:creator>Generated</dc:creator>
    <dc:date>2026-08-13T10::43:08</dc:date>
    <dc:language>en-US</dc:language>
    <meta:editing-cycles>1</meta:editing-cycles>
    <meta:editing-duration>PT0S</meta:editing-duration>
    <dc:title>mahara:tutoriels_eportfolio:8_comment_ajouter_votre_cv</dc:title>
  </office:meta>
</office:document-meta>
</file>