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c8866d3748a2fe83eb7bc0e9cb4c16.png"/>
  <manifest:file-entry manifest:media-type="image/png" manifest:full-path="Pictures/e182ca826f6c195e478122ad2f135519.png"/>
  <manifest:file-entry manifest:media-type="image/png" manifest:full-path="Pictures/1637d97a003f8154788553e85c2e7bc6.png"/>
  <manifest:file-entry manifest:media-type="image/png" manifest:full-path="Pictures/5ad24ea9cfd131c7a217923eae44fdf2.png"/>
  <manifest:file-entry manifest:media-type="image/png" manifest:full-path="Pictures/1c5389c4aebb03fa8c98e2ef3ba3f9de.png"/>
  <manifest:file-entry manifest:media-type="image/png" manifest:full-path="Pictures/87b631604ca593debb23177297eb64c2.png"/>
  <manifest:file-entry manifest:media-type="image/png" manifest:full-path="Pictures/0b0415efc26fc5a16ffd4f8be95234d3.png"/>
  <manifest:file-entry manifest:media-type="image/png" manifest:full-path="Pictures/519aa19f204cb7a01c9b962e3356a4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5_comment_creer_un_journal"/><text:bookmark-start text:name="__RefHeading___comment_creer_un_journal_et_des_articles_dans_votre_eportfolio_1"/><text:bookmark-start text:name="comment_creer_un_journal_et_des_articles_dans_votre_eportfolio"/>Comment créer un journal et des articles dans votre eportfolio ?<text:bookmark-end text:name="__RefHeading___comment_creer_un_journal_et_des_articles_dans_votre_eportfolio_1"/><text:bookmark-end text:name="comment_creer_un_journal_et_des_articles_dans_votre_eportfolio"/></text:h>
      <text:p text:style-name="Text_20_body"><text:a xlink:type="simple" xlink:href="https://mediatheque-pedagogique.unicaen.fr/video/2136-05-comment-creer-un-journal-sur-la-plateforme-de-eportfolio/" text:style-name="Internet_20_link" text:visited-style-name="Visited_20_Internet_20_Link">Accéder au tutoriel vidéo</text:a></text:p>
      <text:h text:style-name="Heading_20_2" text:outline-level="2"><text:bookmark-start text:name="__RefHeading___creer_un_journal_2"/><text:bookmark-start text:name="creer_un_journal"/>Créer un journal<text:bookmark-end text:name="__RefHeading___creer_un_journal_2"/><text:bookmark-end text:name="creer_un_journal"/></text:h>
      <text:h text:style-name="Heading_20_3" text:outline-level="3"><text:bookmark-start text:name="__RefHeading___etape_1cliquez_sur_le_bouton_creer_un_journal_3"/><text:bookmark-start text:name="etape_1cliquez_sur_le_bouton_creer_un_journal"/>Étape 1 : Cliquez sur le bouton « Créer un journal »<text:bookmark-end text:name="__RefHeading___etape_1cliquez_sur_le_bouton_creer_un_journal_3"/><text:bookmark-end text:name="etape_1cliquez_sur_le_bouton_creer_un_journal"/></text:h>
      <text:p text:style-name="Text_20_body"><draw:frame draw:style-name="mediacenter" draw:name="0" text:anchor-type="paragraph" draw:z-index="0" svg:width="22.780625cm" style:rel-width="100%" svg:height="8.175625cm" style:rel-height="scale"><draw:image xlink:href="Pictures/3bc8866d3748a2fe83eb7bc0e9cb4c16.png" xlink:type="simple" xlink:show="embed" xlink:actuate="onLoad"/></draw:frame></text:p>
      <text:h text:style-name="Heading_20_3" text:outline-level="3"><text:bookmark-start text:name="__RefHeading___etape_2renseignez_le_titre_de_votre_journal_4"/><text:bookmark-start text:name="etape_2renseignez_le_titre_de_votre_journal"/>Étape 2 : Renseignez le titre de votre journal<text:bookmark-end text:name="__RefHeading___etape_2renseignez_le_titre_de_votre_journal_4"/><text:bookmark-end text:name="etape_2renseignez_le_titre_de_votre_journal"/></text:h>
      <text:p text:style-name="Text_20_body"><draw:frame draw:style-name="mediacenter" draw:name="1" text:anchor-type="paragraph" draw:z-index="1" svg:width="23.01875cm" style:rel-width="100%" svg:height="16.298333333333cm" style:rel-height="scale"><draw:image xlink:href="Pictures/e182ca826f6c195e478122ad2f135519.png" xlink:type="simple" xlink:show="embed" xlink:actuate="onLoad"/></draw:frame></text:p>
      <text:p text:style-name="Text_20_body">Renseignez une description et des mots-clés si vous le souhaitez.  </text:p>
      <text:h text:style-name="Heading_20_3" text:outline-level="3"><text:bookmark-start text:name="__RefHeading___etape_3cliquez_sur_le_bouton_creer_un_journal_au_bas_de_la_page_pour_enregistrer_5"/><text:bookmark-start text:name="etape_3cliquez_sur_le_bouton_creer_un_journal_au_bas_de_la_page_pour_enregistrer"/>Étape 3 : Cliquez sur le bouton « Créer un journal » au bas de la page pour enregistrer<text:bookmark-end text:name="__RefHeading___etape_3cliquez_sur_le_bouton_creer_un_journal_au_bas_de_la_page_pour_enregistrer_5"/><text:bookmark-end text:name="etape_3cliquez_sur_le_bouton_creer_un_journal_au_bas_de_la_page_pour_enregistrer"/></text:h>
      <text:p text:style-name="Text_20_body"><draw:frame draw:style-name="mediacenter" draw:name="2" text:anchor-type="paragraph" draw:z-index="2" svg:width="6.2970833333333cm" svg:height="1.4552083333333cm"><draw:image xlink:href="Pictures/1637d97a003f8154788553e85c2e7bc6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modifier le journal, cliquez sur l’icône représentant un crayon. Pour le supprimer, cliquez sur la poubelle rouge. </text:p>
          </table:table-cell>
        </table:table-row>
      </table:table>
      <text:h text:style-name="Heading_20_2" text:outline-level="2"><text:bookmark-start text:name="__RefHeading___ajouter_des_articles_a_votre_journal_6"/><text:bookmark-start text:name="ajouter_des_articles_a_votre_journal"/>Ajouter des articles à votre journal.<text:bookmark-end text:name="__RefHeading___ajouter_des_articles_a_votre_journal_6"/><text:bookmark-end text:name="ajouter_des_articles_a_votre_journal"/></text:h>
      <text:h text:style-name="Heading_20_3" text:outline-level="3"><text:bookmark-start text:name="__RefHeading___etape_1cliquez_sur_le_bouton_ajouter_un_article_7"/><text:bookmark-start text:name="etape_1cliquez_sur_le_bouton_ajouter_un_article"/>Étape 1 : Cliquez sur le bouton « Ajouter un article »<text:bookmark-end text:name="__RefHeading___etape_1cliquez_sur_le_bouton_ajouter_un_article_7"/><text:bookmark-end text:name="etape_1cliquez_sur_le_bouton_ajouter_un_article"/></text:h>
      <text:p text:style-name="Text_20_body"><draw:frame draw:style-name="mediacenter" draw:name="4" text:anchor-type="paragraph" draw:z-index="4" svg:width="14.155208333333cm" svg:height="9.04875cm"><draw:image xlink:href="Pictures/1c5389c4aebb03fa8c98e2ef3ba3f9de.png" xlink:type="simple" xlink:show="embed" xlink:actuate="onLoad"/></draw:frame></text:p>
      <text:h text:style-name="Heading_20_3" text:outline-level="3"><text:bookmark-start text:name="__RefHeading___etape_2renseignez_le_titre_et_le_corps_de_votre_article_8"/><text:bookmark-start text:name="etape_2renseignez_le_titre_et_le_corps_de_votre_article"/>Étape 2 : Renseignez le titre et le corps de votre article<text:bookmark-end text:name="__RefHeading___etape_2renseignez_le_titre_et_le_corps_de_votre_article_8"/><text:bookmark-end text:name="etape_2renseignez_le_titre_et_le_corps_de_votre_article"/></text:h>
      <text:p text:style-name="Text_20_body"><draw:frame draw:style-name="mediacenter" draw:name="5" text:anchor-type="paragraph" draw:z-index="5" svg:width="22.70125cm" style:rel-width="100%" svg:height="17.488958333333cm" style:rel-height="scale"><draw:image xlink:href="Pictures/87b631604ca593debb23177297eb64c2.png" xlink:type="simple" xlink:show="embed" xlink:actuate="onLoad"/></draw:frame></text:p>
      <text:p text:style-name="Text_20_body">En plus des mots-clés, vous avez la possibilité d’ajouter un ou plusieurs fichiers en annexe, d’autoriser d’autres personnes que vous à lire l’article et d’autoriser ou empêcher les commentaires. </text:p>
      <text:p text:style-name="Text_20_body"><draw:frame draw:style-name="mediacenter" draw:name="6" text:anchor-type="paragraph" draw:z-index="6" svg:width="15.160625cm" svg:height="11.27125cm"><draw:image xlink:href="Pictures/0b0415efc26fc5a16ffd4f8be95234d3.png" xlink:type="simple" xlink:show="embed" xlink:actuate="onLoad"/></draw:frame></text:p>
      <text:h text:style-name="Heading_20_3" text:outline-level="3"><text:bookmark-start text:name="__RefHeading___etape_3cliquez_sur_enregistrer_l_article_au_bas_de_la_page_pour_terminer_9"/><text:bookmark-start text:name="etape_3cliquez_sur_enregistrer_l_article_au_bas_de_la_page_pour_terminer"/>Étape 3 : Cliquez sur « Enregistrer l’article » au bas de la page pour terminer<text:bookmark-end text:name="__RefHeading___etape_3cliquez_sur_enregistrer_l_article_au_bas_de_la_page_pour_terminer_9"/><text:bookmark-end text:name="etape_3cliquez_sur_enregistrer_l_article_au_bas_de_la_page_pour_terminer"/></text:h>
      <text:p text:style-name="Text_20_body"><draw:frame draw:style-name="mediacenter" draw:name="7" text:anchor-type="paragraph" draw:z-index="7" svg:width="6.429375cm" svg:height="1.0054166666667cm"><draw:image xlink:href="Pictures/519aa19f204cb7a01c9b962e3356a471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Visualisez la liste des articles d’un journal en cliquant sur l’icône représentant une flèche, à droite du titre de votre journal. Pour modifier l’article, cliquez sur l’icône représentant un crayon. Pour le supprimer, cliquez sur la poubelle rouge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55:34</meta:creation-date>
    <dc:creator>Generated</dc:creator>
    <dc:date>2026-08-10T21::55:34</dc:date>
    <dc:language>en-US</dc:language>
    <meta:editing-cycles>1</meta:editing-cycles>
    <meta:editing-duration>PT0S</meta:editing-duration>
    <dc:title>mahara:tutoriels_eportfolio:5_comment_creer_un_journal</dc:title>
  </office:meta>
</office:document-meta>
</file>