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936c3943166ff5ff6e4da66f86d772.png"/>
  <manifest:file-entry manifest:media-type="image/png" manifest:full-path="Pictures/63ee78eaaa517113160365cab584ffd7.png"/>
  <manifest:file-entry manifest:media-type="image/png" manifest:full-path="Pictures/0355ecc450ce4fbc462912c3d9d4f4ef.png"/>
  <manifest:file-entry manifest:media-type="image/png" manifest:full-path="Pictures/83115765eadb33808cf42097758414a3.png"/>
  <manifest:file-entry manifest:media-type="image/png" manifest:full-path="Pictures/92059b11cc77491e0c35196b63cdf956.png"/>
  <manifest:file-entry manifest:media-type="image/png" manifest:full-path="Pictures/94c7185d116b52fd5b8581f3a65ef588.png"/>
  <manifest:file-entry manifest:media-type="image/png" manifest:full-path="Pictures/71b31eef291c958463001ec1580462e9.png"/>
  <manifest:file-entry manifest:media-type="image/png" manifest:full-path="Pictures/cb6a2df8a000178cbcf3d57212034cc3.png"/>
  <manifest:file-entry manifest:media-type="image/png" manifest:full-path="Pictures/9b6a4709dc16c141832eb910b41ad434.png"/>
  <manifest:file-entry manifest:media-type="image/png" manifest:full-path="Pictures/5ad24ea9cfd131c7a217923eae44fdf2.png"/>
  <manifest:file-entry manifest:media-type="image/png" manifest:full-path="Pictures/d0d42895b720dc97699b509fb18b6eca.png"/>
  <manifest:file-entry manifest:media-type="image/png" manifest:full-path="Pictures/fe58bd51f888e9d6056928e3e08417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29_comment_constituer_un_reseau"/><text:bookmark-start text:name="__RefHeading___constituer_un_reseau_sur_la_plateforme_d_eportfolio_1"/><text:bookmark-start text:name="constituer_un_reseau_sur_la_plateforme_d_eportfolio"/>Constituer un réseau sur la plateforme d’eportfolio ?<text:bookmark-end text:name="__RefHeading___constituer_un_reseau_sur_la_plateforme_d_eportfolio_1"/><text:bookmark-end text:name="constituer_un_reseau_sur_la_plateforme_d_eportfolio"/></text:h>
      <text:p text:style-name="Text_20_body"><text:a xlink:type="simple" xlink:href="https://pod.unicaen.fr/video/3243-29-comment-constituer-un-reseau//" text:style-name="Internet_20_link" text:visited-style-name="Visited_20_Internet_20_Link">Accéder au tutoriel vidéo</text:a></text:p>
      <text:p text:style-name="Text_20_body">Constituez-vous un réseau interne à l’université grâce aux « Contacts ». </text:p>
      <text:h text:style-name="Heading_20_2" text:outline-level="2"><text:bookmark-start text:name="__RefHeading___ajouter_des_contacts_a_votre_reseau_universitaire_2"/><text:bookmark-start text:name="ajouter_des_contacts_a_votre_reseau_universitaire"/>Ajouter des « Contacts » à votre réseau universitaire<text:bookmark-end text:name="__RefHeading___ajouter_des_contacts_a_votre_reseau_universitaire_2"/><text:bookmark-end text:name="ajouter_des_contacts_a_votre_reseau_universitaire"/></text:h>
      <text:h text:style-name="Heading_20_3" text:outline-level="3"><text:bookmark-start text:name="__RefHeading___etape_1cliquez_sur_le_menu_3"/><text:bookmark-start text:name="etape_1cliquez_sur_le_menu"/>Étape 1 : Cliquez sur le menu<text:bookmark-end text:name="__RefHeading___etape_1cliquez_sur_le_menu_3"/><text:bookmark-end text:name="etape_1cliquez_sur_le_menu"/></text:h>
      <text:p text:style-name="Text_20_body"><draw:frame draw:style-name="mediacenter" draw:name="0" text:anchor-type="paragraph" draw:z-index="0" svg:width="31.511875cm" style:rel-width="100%" svg:height="3.8629166666667cm" style:rel-height="scale"><draw:image xlink:href="Pictures/52936c3943166ff5ff6e4da66f86d772.png" xlink:type="simple" xlink:show="embed" xlink:actuate="onLoad"/></draw:frame></text:p>
      <text:h text:style-name="Heading_20_3" text:outline-level="3"><text:bookmark-start text:name="__RefHeading___etapes_2_et_3cliquez_sur_collaborer_puis_sur_personnes_4"/><text:bookmark-start text:name="etapes_2_et_3cliquez_sur_collaborer_puis_sur_personnes"/>Étapes 2 et 3 : Cliquez sur « Collaborer » puis sur « Personnes »<text:bookmark-end text:name="__RefHeading___etapes_2_et_3cliquez_sur_collaborer_puis_sur_personnes_4"/><text:bookmark-end text:name="etapes_2_et_3cliquez_sur_collaborer_puis_sur_personnes"/></text:h>
      <text:p text:style-name="Text_20_body"><draw:frame draw:style-name="mediacenter" draw:name="1" text:anchor-type="paragraph" draw:z-index="1" svg:width="14.340416666667cm" svg:height="8.8370833333333cm"><draw:image xlink:href="Pictures/63ee78eaaa517113160365cab584ffd7.png" xlink:type="simple" xlink:show="embed" xlink:actuate="onLoad"/></draw:frame></text:p>
      <text:h text:style-name="Heading_20_2" text:outline-level="2"><text:bookmark-start text:name="__RefHeading___trouver_des_contacts_5"/><text:bookmark-start text:name="trouver_des_contacts"/>Trouver des contacts<text:bookmark-end text:name="__RefHeading___trouver_des_contacts_5"/><text:bookmark-end text:name="trouver_des_contacts"/></text:h>
      <text:h text:style-name="Heading_20_3" text:outline-level="3"><text:bookmark-start text:name="__RefHeading___etape_4inscrivez_le_nom_d_une_personne_dans_le_champ_de_recherche_6"/><text:bookmark-start text:name="etape_4inscrivez_le_nom_d_une_personne_dans_le_champ_de_recherche"/>Étape 4 : Inscrivez le nom d'une personne dans le champ de recherche<text:bookmark-end text:name="__RefHeading___etape_4inscrivez_le_nom_d_une_personne_dans_le_champ_de_recherche_6"/><text:bookmark-end text:name="etape_4inscrivez_le_nom_d_une_personne_dans_le_champ_de_recherche"/></text:h>
      <text:p text:style-name="Text_20_body"><draw:frame draw:style-name="mediacenter" draw:name="2" text:anchor-type="paragraph" draw:z-index="2" svg:width="15.71625cm" svg:height="5.635625cm"><draw:image xlink:href="Pictures/0355ecc450ce4fbc462912c3d9d4f4ef.png" xlink:type="simple" xlink:show="embed" xlink:actuate="onLoad"/></draw:frame></text:p>
      <text:p text:style-name="Text_20_body">Vous pouvez filtrer votre recherche en cliquant sur la flèche descendante.</text:p>
      <text:p text:style-name="Text_20_body"><draw:frame draw:style-name="mediacenter" draw:name="3" text:anchor-type="paragraph" draw:z-index="3" svg:width="13.97cm" svg:height="7.9904166666667cm"><draw:image xlink:href="Pictures/83115765eadb33808cf42097758414a3.png" xlink:type="simple" xlink:show="embed" xlink:actuate="onLoad"/></draw:frame></text:p>
      <text:h text:style-name="Heading_20_3" text:outline-level="3"><text:bookmark-start text:name="__RefHeading___etape_5cliquez_sur_recherche_7"/><text:bookmark-start text:name="etape_5cliquez_sur_recherche"/>Étape 5 : Cliquez sur  « Recherche »<text:bookmark-end text:name="__RefHeading___etape_5cliquez_sur_recherche_7"/><text:bookmark-end text:name="etape_5cliquez_sur_recherche"/></text:h>
      <text:p text:style-name="Text_20_body"><draw:frame draw:style-name="mediacenter" draw:name="4" text:anchor-type="paragraph" draw:z-index="4" svg:width="12.594166666667cm" svg:height="5.635625cm"><draw:image xlink:href="Pictures/92059b11cc77491e0c35196b63cdf956.png" xlink:type="simple" xlink:show="embed" xlink:actuate="onLoad"/></draw:frame></text:p>
      <text:p text:style-name="Text_20_body">La liste des utilisateurs correspondant à votre recherche s’affiche. </text:p>
      <text:h text:style-name="Heading_20_3" text:outline-level="3"><text:bookmark-start text:name="__RefHeading___etape_6cliquez_sur_envoyer_une_demande_d_ajout_a_une_liste_de_contacts_a_droite_du_nom_de_la_personne_8"/><text:bookmark-start text:name="etape_6cliquez_sur_envoyer_une_demande_d_ajout_a_une_liste_de_contacts_a_droite_du_nom_de_la_personne"/>Étape 6 : Cliquez sur « Envoyer une demande d’ajout à une liste de contacts » à droite du nom de la personne<text:bookmark-end text:name="__RefHeading___etape_6cliquez_sur_envoyer_une_demande_d_ajout_a_une_liste_de_contacts_a_droite_du_nom_de_la_personne_8"/><text:bookmark-end text:name="etape_6cliquez_sur_envoyer_une_demande_d_ajout_a_une_liste_de_contacts_a_droite_du_nom_de_la_personne"/></text:h>
      <text:p text:style-name="Text_20_body"><draw:frame draw:style-name="mediacenter" draw:name="5" text:anchor-type="paragraph" draw:z-index="5" svg:width="22.463125cm" style:rel-width="100%" svg:height="10.4775cm" style:rel-height="scale"><draw:image xlink:href="Pictures/94c7185d116b52fd5b8581f3a65ef588.png" xlink:type="simple" xlink:show="embed" xlink:actuate="onLoad"/></draw:frame></text:p>
      <text:h text:style-name="Heading_20_3" text:outline-level="3"><text:bookmark-start text:name="__RefHeading___etape_7redigez_un_message_accompagnant_votre_invitation_9"/><text:bookmark-start text:name="etape_7redigez_un_message_accompagnant_votre_invitation"/>Étape 7 : Rédigez un message accompagnant votre invitation<text:bookmark-end text:name="__RefHeading___etape_7redigez_un_message_accompagnant_votre_invitation_9"/><text:bookmark-end text:name="etape_7redigez_un_message_accompagnant_votre_invitation"/></text:h>
      <text:p text:style-name="Text_20_body"><draw:frame draw:style-name="mediacenter" draw:name="6" text:anchor-type="paragraph" draw:z-index="6" svg:width="22.807083333333cm" style:rel-width="100%" svg:height="11.1125cm" style:rel-height="scale"><draw:image xlink:href="Pictures/71b31eef291c958463001ec1580462e9.png" xlink:type="simple" xlink:show="embed" xlink:actuate="onLoad"/></draw:frame></text:p>
      <text:h text:style-name="Heading_20_3" text:outline-level="3"><text:bookmark-start text:name="__RefHeading___etape_8envoyez_le_message_en_cliquant_sur_envoyer_une_demande_de_contact_10"/><text:bookmark-start text:name="etape_8envoyez_le_message_en_cliquant_sur_envoyer_une_demande_de_contact"/>Étape 8 : Envoyez le message en cliquant sur  « Envoyer une demande de contact »<text:bookmark-end text:name="__RefHeading___etape_8envoyez_le_message_en_cliquant_sur_envoyer_une_demande_de_contact_10"/><text:bookmark-end text:name="etape_8envoyez_le_message_en_cliquant_sur_envoyer_une_demande_de_contact"/></text:h>
      <text:p text:style-name="Text_20_body"><draw:frame draw:style-name="mediacenter" draw:name="7" text:anchor-type="paragraph" draw:z-index="7" svg:width="21.59cm" style:rel-width="100%" svg:height="10.742083333333cm" style:rel-height="scale"><draw:image xlink:href="Pictures/cb6a2df8a000178cbcf3d57212034cc3.png" xlink:type="simple" xlink:show="embed" xlink:actuate="onLoad"/></draw:frame></text:p>
      <text:h text:style-name="Heading_20_2" text:outline-level="2"><text:bookmark-start text:name="__RefHeading___mes_contacts_11"/><text:bookmark-start text:name="mes_contacts"/>Mes contacts<text:bookmark-end text:name="__RefHeading___mes_contacts_11"/><text:bookmark-end text:name="mes_contacts"/></text:h>
      <text:h text:style-name="Heading_20_3" text:outline-level="3"><text:bookmark-start text:name="__RefHeading___etape_9appliquez_le_filtre_demandes_de_contact_pour_voir_vos_demandes_de_contact_12"/><text:bookmark-start text:name="etape_9appliquez_le_filtre_demandes_de_contact_pour_voir_vos_demandes_de_contact"/>Étape 9 : Appliquez le filtre « Demandes de contact » pour voir vos demandes de contact<text:bookmark-end text:name="__RefHeading___etape_9appliquez_le_filtre_demandes_de_contact_pour_voir_vos_demandes_de_contact_12"/><text:bookmark-end text:name="etape_9appliquez_le_filtre_demandes_de_contact_pour_voir_vos_demandes_de_contact"/></text:h>
      <text:p text:style-name="Text_20_body"><draw:frame draw:style-name="mediacenter" draw:name="8" text:anchor-type="paragraph" draw:z-index="8" svg:width="12.964583333333cm" svg:height="7.9639583333333cm"><draw:image xlink:href="Pictures/9b6a4709dc16c141832eb910b41ad434.png" xlink:type="simple" xlink:show="embed" xlink:actuate="onLoad"/></draw:frame></text:p>
      <text:p text:style-name="Text_20_body">Rendez-vous dans la rubrique « Mes contacts » pour voir où en est votre invitation.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Dès lors que votre interlocuteur n’a pas statué sur votre demande, une coche verte accompagnée de « Demande de connexion » s'affiche à droite du nom de la personne. S’il rejette votre invitation, vous recevrez une notification dans votre messagerie Zimbra mais ne verrez rien s’afficher dans votre liste de contacts.En revanche, si votre interlocuteur accepte votre demande, vous recevrez également une notification dans votre messagerie et vous verrez le nom de votre interlocuteur s’afficher dans votre liste de contacts.</text:p>
            <text:p text:style-name="Text_20_body">Cette liste de contact est accessible en appliquant le filtre « Mes contacts » </text:p>
          </table:table-cell>
        </table:table-row>
      </table:table>
      <text:p text:style-name="Text_20_body"><draw:frame draw:style-name="mediacenter" draw:name="10" text:anchor-type="paragraph" draw:z-index="10" svg:width="10.900833333333cm" svg:height="5.953125cm"><draw:image xlink:href="Pictures/d0d42895b720dc97699b509fb18b6eca.png" xlink:type="simple" xlink:show="embed" xlink:actuate="onLoad"/></draw:frame></text:p>
      <text:p text:style-name="Text_20_body">Depuis la rubrique « Personnes », vous avez aussi la possibilité de supprimer un utilisateur de la liste de vos contacts en cliquant sur le bouton « Retirer de la liste des contacts ». Vous pouvez ajouter un message avant de supprimer la personne de vos contacts. Terminez l’opération en cliquant sur le bouton « Retirer de la liste des contacts ». </text:p>
      <text:p text:style-name="Text_20_body"><draw:frame draw:style-name="mediacenter" draw:name="11" text:anchor-type="paragraph" draw:z-index="11" svg:width="22.939375cm" style:rel-width="100%" svg:height="8.4402083333333cm" style:rel-height="scale"><draw:image xlink:href="Pictures/fe58bd51f888e9d6056928e3e08417a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53:38</meta:creation-date>
    <dc:creator>Generated</dc:creator>
    <dc:date>2026-08-25T13::53:38</dc:date>
    <dc:language>en-US</dc:language>
    <meta:editing-cycles>1</meta:editing-cycles>
    <meta:editing-duration>PT0S</meta:editing-duration>
    <dc:title>mahara:tutoriels_eportfolio:29_comment_constituer_un_reseau</dc:title>
  </office:meta>
</office:document-meta>
</file>