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18c0d9eea1356743ffa7773fd2c177.png"/>
  <manifest:file-entry manifest:media-type="image/png" manifest:full-path="Pictures/620730f0675f46a4db72446fc887ebcb.png"/>
  <manifest:file-entry manifest:media-type="image/png" manifest:full-path="Pictures/e50ce5f6677eaaaff25ae89f5116ab07.png"/>
  <manifest:file-entry manifest:media-type="image/png" manifest:full-path="Pictures/9ece090135749dc7b6a94d882d893806.png"/>
  <manifest:file-entry manifest:media-type="image/png" manifest:full-path="Pictures/bab76412745f61b973605deb9a293cb1.png"/>
  <manifest:file-entry manifest:media-type="image/png" manifest:full-path="Pictures/b427a2dd28806b6764c80540d53d2a9b.png"/>
  <manifest:file-entry manifest:media-type="image/png" manifest:full-path="Pictures/1f0f7c102810d6b90e8ed3b0a9acf9a6.png"/>
  <manifest:file-entry manifest:media-type="image/png" manifest:full-path="Pictures/b9e3964864f6ab0f381dba915fd83111.png"/>
  <manifest:file-entry manifest:media-type="image/png" manifest:full-path="Pictures/2d0e25075b67ab11d5b9f909eb4acd9e.png"/>
  <manifest:file-entry manifest:media-type="image/png" manifest:full-path="Pictures/87ddf503d69d30374c0e1548779c1926.png"/>
  <manifest:file-entry manifest:media-type="image/png" manifest:full-path="Pictures/9501166028ba873ec01ca1216c59182e.png"/>
  <manifest:file-entry manifest:media-type="image/png" manifest:full-path="Pictures/6f8dc79c36319981ab86ea9f208bee42.png"/>
  <manifest:file-entry manifest:media-type="image/png" manifest:full-path="Pictures/f25a93bf5d5b6008a9cf82647131ba1b.png"/>
  <manifest:file-entry manifest:media-type="image/png" manifest:full-path="Pictures/1665d81f1831ec2ff365ebc43d2cbfd2.png"/>
  <manifest:file-entry manifest:media-type="image/png" manifest:full-path="Pictures/f16d31bf7c423db8de48c21356fc67f3.png"/>
  <manifest:file-entry manifest:media-type="image/png" manifest:full-path="Pictures/7233525f9c4e6fa57b7df8d8de5a71a3.png"/>
  <manifest:file-entry manifest:media-type="image/png" manifest:full-path="Pictures/1d8dc975c8ea72a01a891dd3eba64dc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hara:tutoriels_eportfolio:28_comment_creer_et_gerer_un_forum"/><text:bookmark-start text:name="__RefHeading___comment_creer_et_gerer_un_forum_1"/><text:bookmark-start text:name="comment_creer_et_gerer_un_forum"/>Comment créer et gérer un forum ?<text:bookmark-end text:name="__RefHeading___comment_creer_et_gerer_un_forum_1"/><text:bookmark-end text:name="comment_creer_et_gerer_un_forum"/></text:h>
      <text:p text:style-name="Text_20_body"><text:a xlink:type="simple" xlink:href="https://mediatheque-pedagogique.unicaen.fr/video/2159-28-comment-creer-et-gerer-un-forum/" text:style-name="Internet_20_link" text:visited-style-name="Visited_20_Internet_20_Link">Accéder au tutoriel vidéo</text:a></text:p>
      <text:h text:style-name="Heading_20_2" text:outline-level="2"><text:bookmark-start text:name="__RefHeading___ajouter_un_forum_2"/><text:bookmark-start text:name="ajouter_un_forum"/>Ajouter un forum<text:bookmark-end text:name="__RefHeading___ajouter_un_forum_2"/><text:bookmark-end text:name="ajouter_un_forum"/></text:h>
      <text:p text:style-name="Text_20_body"><draw:frame draw:style-name="mediacenter" draw:name="0" text:anchor-type="paragraph" draw:z-index="0" svg:width="22.595416666667cm" style:rel-width="100%" svg:height="5.635625cm" style:rel-height="scale"><draw:image xlink:href="Pictures/3a18c0d9eea1356743ffa7773fd2c177.png" xlink:type="simple" xlink:show="embed" xlink:actuate="onLoad"/></draw:frame></text:p>
      <text:p text:style-name="Text_20_body">L’onglet « Forum » propose par défaut un forum intitulé « Discussion générale ». Tous les membres peuvent se désabonner de ce forum mais seuls les administrateurs du groupe peuvent modifier le forum en cliquant sur l’icône représentant un crayon ou le supprimer en cliquant sur l’icône représentant une poubelle rouge.</text:p>
      <text:p text:style-name="Text_20_body">Les administrateurs sont aussi les seuls à pouvoir ajouter un nouveau forum. </text:p>
      <text:h text:style-name="Heading_20_3" text:outline-level="3"><text:bookmark-start text:name="__RefHeading___etape_1cliquez_sur_le_bouton_nouveau_forum_3"/><text:bookmark-start text:name="etape_1cliquez_sur_le_bouton_nouveau_forum"/>Étape 1 : Cliquez sur le bouton « Nouveau forum »<text:bookmark-end text:name="__RefHeading___etape_1cliquez_sur_le_bouton_nouveau_forum_3"/><text:bookmark-end text:name="etape_1cliquez_sur_le_bouton_nouveau_forum"/></text:h>
      <text:p text:style-name="Text_20_body"><draw:frame draw:style-name="mediacenter" draw:name="1" text:anchor-type="paragraph" draw:z-index="1" svg:width="22.86cm" style:rel-width="100%" svg:height="6.5616666666667cm" style:rel-height="scale"><draw:image xlink:href="Pictures/620730f0675f46a4db72446fc887ebcb.png" xlink:type="simple" xlink:show="embed" xlink:actuate="onLoad"/></draw:frame></text:p>
      <text:h text:style-name="Heading_20_3" text:outline-level="3"><text:bookmark-start text:name="__RefHeading___etape_2renseignez_le_titre_et_la_description_du_forum_4"/><text:bookmark-start text:name="etape_2renseignez_le_titre_et_la_description_du_forum"/>Étape 2 : Renseignez le titre et la description du forum<text:bookmark-end text:name="__RefHeading___etape_2renseignez_le_titre_et_la_description_du_forum_4"/><text:bookmark-end text:name="etape_2renseignez_le_titre_et_la_description_du_forum"/></text:h>
      <text:p text:style-name="Text_20_body"><draw:frame draw:style-name="mediacenter" draw:name="2" text:anchor-type="paragraph" draw:z-index="2" svg:width="22.754166666667cm" style:rel-width="100%" svg:height="16.298333333333cm" style:rel-height="scale"><draw:image xlink:href="Pictures/e50ce5f6677eaaaff25ae89f5116ab07.png" xlink:type="simple" xlink:show="embed" xlink:actuate="onLoad"/></draw:frame></text:p>
      <text:h text:style-name="Heading_20_3" text:outline-level="3"><text:bookmark-start text:name="__RefHeading___etape_3cliquez_sur_la_fleche_descendante_a_droite_de_preferences_du_forum_pour_deplier_le_menu_et_acceder_a_plus_de_parametres_5"/><text:bookmark-start text:name="etape_3cliquez_sur_la_fleche_descendante_a_droite_de_preferences_du_forum_pour_deplier_le_menu_et_acceder_a_plus_de_parametres"/>Étape 3 : Cliquez sur la flèche descendante à droite de « Préférences du forum » pour déplier le menu et accéder à plus de paramètres<text:bookmark-end text:name="__RefHeading___etape_3cliquez_sur_la_fleche_descendante_a_droite_de_preferences_du_forum_pour_deplier_le_menu_et_acceder_a_plus_de_parametres_5"/><text:bookmark-end text:name="etape_3cliquez_sur_la_fleche_descendante_a_droite_de_preferences_du_forum_pour_deplier_le_menu_et_acceder_a_plus_de_parametres"/></text:h>
      <text:p text:style-name="Text_20_body"><draw:frame draw:style-name="mediacenter" draw:name="3" text:anchor-type="paragraph" draw:z-index="3" svg:width="23.230416666667cm" style:rel-width="100%" svg:height="12.170833333333cm" style:rel-height="scale"><draw:image xlink:href="Pictures/9ece090135749dc7b6a94d882d893806.png" xlink:type="simple" xlink:show="embed" xlink:actuate="onLoad"/></draw:frame></text:p>
      <text:h text:style-name="Heading_20_3" text:outline-level="3"><text:bookmark-start text:name="__RefHeading___etape_4choisissez_si_les_membres_du_groupe_recoivent_automatiquement_une_notification_a_chaque_nouveau_message_poste_dans_le_forum_en_cliquant_sur_oui_non_6"/><text:bookmark-start text:name="etape_4choisissez_si_les_membres_du_groupe_recoivent_automatiquement_une_notification_a_chaque_nouveau_message_poste_dans_le_forum_en_cliquant_sur_oui_non"/>Étape 4 : Choisissez si les membres du groupe reçoivent automatiquement une notification à chaque nouveau message posté dans le forum en cliquant sur Oui / Non<text:bookmark-end text:name="__RefHeading___etape_4choisissez_si_les_membres_du_groupe_recoivent_automatiquement_une_notification_a_chaque_nouveau_message_poste_dans_le_forum_en_cliquant_sur_oui_non_6"/><text:bookmark-end text:name="etape_4choisissez_si_les_membres_du_groupe_recoivent_automatiquement_une_notification_a_chaque_nouveau_message_poste_dans_le_forum_en_cliquant_sur_oui_non"/></text:h>
      <text:p text:style-name="Text_20_body"><draw:frame draw:style-name="mediacenter" draw:name="4" text:anchor-type="paragraph" draw:z-index="4" svg:width="22.727708333333cm" style:rel-width="100%" svg:height="9.525cm" style:rel-height="scale"><draw:image xlink:href="Pictures/bab76412745f61b973605deb9a293cb1.png" xlink:type="simple" xlink:show="embed" xlink:actuate="onLoad"/></draw:frame></text:p>
      <text:h text:style-name="Heading_20_3" text:outline-level="3"><text:bookmark-start text:name="__RefHeading___etape_5cliquez_ensuite_sur_le_bouton_radio_de_votre_choix_pour_choisir_ou_se_positionnera_votre_forum_parmi_les_existants_7"/><text:bookmark-start text:name="etape_5cliquez_ensuite_sur_le_bouton_radio_de_votre_choix_pour_choisir_ou_se_positionnera_votre_forum_parmi_les_existants"/>Étape 5 : Cliquez ensuite sur le bouton radio de votre choix pour choisir où se positionnera votre forum parmi les existants<text:bookmark-end text:name="__RefHeading___etape_5cliquez_ensuite_sur_le_bouton_radio_de_votre_choix_pour_choisir_ou_se_positionnera_votre_forum_parmi_les_existants_7"/><text:bookmark-end text:name="etape_5cliquez_ensuite_sur_le_bouton_radio_de_votre_choix_pour_choisir_ou_se_positionnera_votre_forum_parmi_les_existants"/></text:h>
      <text:p text:style-name="Text_20_body">Par défaut, un nouveau forum est placé sous les précédents.</text:p>
      <text:p text:style-name="Text_20_body"><draw:frame draw:style-name="mediacenter" draw:name="5" text:anchor-type="paragraph" draw:z-index="5" svg:width="22.807083333333cm" style:rel-width="100%" svg:height="9.1810416666667cm" style:rel-height="scale"><draw:image xlink:href="Pictures/b427a2dd28806b6764c80540d53d2a9b.png" xlink:type="simple" xlink:show="embed" xlink:actuate="onLoad"/></draw:frame></text:p>
      <text:h text:style-name="Heading_20_3" text:outline-level="3"><text:bookmark-start text:name="__RefHeading___etape_6ajoutez_si_vous_le_souhaitez_un_ou_plusieurs_moderateurs_au_forum_8"/><text:bookmark-start text:name="etape_6ajoutez_si_vous_le_souhaitez_un_ou_plusieurs_moderateurs_au_forum"/>Étape 6 : Ajoutez, si vous le souhaitez, un ou plusieurs modérateurs au forum<text:bookmark-end text:name="__RefHeading___etape_6ajoutez_si_vous_le_souhaitez_un_ou_plusieurs_moderateurs_au_forum_8"/><text:bookmark-end text:name="etape_6ajoutez_si_vous_le_souhaitez_un_ou_plusieurs_moderateurs_au_forum"/></text:h>
      <text:p text:style-name="Text_20_body">Pour ce faire, entrez leur nom dans le champ prévu à cet effet.</text:p>
      <text:list text:style-name="List_20_1" text:continue-numbering="false">
        <text:list-item>
          <text:p text:style-name="List_20_1_Content_First"> Écrivez un nom dans le champ (1) ;</text:p>
        </text:list-item>
        <text:list-item>
          <text:p text:style-name="List_20_1_Content"> Cliquez sur le bouton « Recherche » (2) ;</text:p>
        </text:list-item>
        <text:list-item>
          <text:p text:style-name="List_20_1_Content"> Sélectionnez le nom du modérateur à ajouter (3) ; </text:p>
        </text:list-item>
        <text:list-item>
          <text:p text:style-name="List_20_1_Content_Last"> Cliquez sur la flèche se dirigeant vers la droite pour ajouter cette personne à la liste des modérateurs (4).</text:p>
        </text:list-item>
      </text:list>
      <text:p text:style-name="Text_20_body"><draw:frame draw:style-name="mediacenter" draw:name="6" text:anchor-type="paragraph" draw:z-index="6" svg:width="21.2725cm" style:rel-width="100%" svg:height="14.684375cm" style:rel-height="scale"><draw:image xlink:href="Pictures/1f0f7c102810d6b90e8ed3b0a9acf9a6.png" xlink:type="simple" xlink:show="embed" xlink:actuate="onLoad"/></draw:frame></text:p>
      <text:h text:style-name="Heading_20_3" text:outline-level="3"><text:bookmark-start text:name="__RefHeading___etape_7choisissez_qui_a_le_droit_de_creer_de_nouvelles_discussions_au_sein_d_un_forum_en_selectionnant_tous_les_membres_du_groupe_ou_seulement_les_moderateurs_et_administrateurs_du_groupe_9"/><text:bookmark-start text:name="etape_7choisissez_qui_a_le_droit_de_creer_de_nouvelles_discussions_au_sein_d_un_forum_en_selectionnant_tous_les_membres_du_groupe_ou_seulement_les_moderateurs_et_administrateurs_du_groupe"/>Étape 7 : Choisissez qui a le droit de créer de nouvelles discussions au sein d’un forum en sélectionnant « Tous les membres du groupe » ou « Seulement les modérateurs et administrateurs du groupe »<text:bookmark-end text:name="__RefHeading___etape_7choisissez_qui_a_le_droit_de_creer_de_nouvelles_discussions_au_sein_d_un_forum_en_selectionnant_tous_les_membres_du_groupe_ou_seulement_les_moderateurs_et_administrateurs_du_groupe_9"/><text:bookmark-end text:name="etape_7choisissez_qui_a_le_droit_de_creer_de_nouvelles_discussions_au_sein_d_un_forum_en_selectionnant_tous_les_membres_du_groupe_ou_seulement_les_moderateurs_et_administrateurs_du_groupe"/></text:h>
      <text:p text:style-name="Text_20_body"><draw:frame draw:style-name="mediacenter" draw:name="7" text:anchor-type="paragraph" draw:z-index="7" svg:width="18.970625cm" style:rel-width="100%" svg:height="11.58875cm" style:rel-height="scale"><draw:image xlink:href="Pictures/b9e3964864f6ab0f381dba915fd83111.png" xlink:type="simple" xlink:show="embed" xlink:actuate="onLoad"/></draw:frame></text:p>
      <text:h text:style-name="Heading_20_3" text:outline-level="3"><text:bookmark-start text:name="__RefHeading___etape_8decidez_de_fermer_ou_non_les_nouvelles_discussions_en_cliquant_sur_le_bouton_oui_non_10"/><text:bookmark-start text:name="etape_8decidez_de_fermer_ou_non_les_nouvelles_discussions_en_cliquant_sur_le_bouton_oui_non"/>Étape 8 : Décidez de fermer ou non les nouvelles discussions en cliquant sur le bouton « Oui » / « Non »<text:bookmark-end text:name="__RefHeading___etape_8decidez_de_fermer_ou_non_les_nouvelles_discussions_en_cliquant_sur_le_bouton_oui_non_10"/><text:bookmark-end text:name="etape_8decidez_de_fermer_ou_non_les_nouvelles_discussions_en_cliquant_sur_le_bouton_oui_non"/></text:h>
      <text:p text:style-name="Text_20_body">Si vous sélectionnez « Oui », seuls les modérateurs et administrateurs pourront contribuer aux discussions fermées</text:p>
      <text:p text:style-name="Text_20_body"><draw:frame draw:style-name="mediacenter" draw:name="8" text:anchor-type="paragraph" draw:z-index="8" svg:width="18.415cm" style:rel-width="100%" svg:height="10.980208333333cm" style:rel-height="scale"><draw:image xlink:href="Pictures/2d0e25075b67ab11d5b9f909eb4acd9e.png" xlink:type="simple" xlink:show="embed" xlink:actuate="onLoad"/></draw:frame></text:p>
      <text:h text:style-name="Heading_20_3" text:outline-level="3"><text:bookmark-start text:name="__RefHeading___etape_9cliquez_sur_enregistrer_en_bas_de_la_page_pour_valider_la_creation_du_nouveau_forum_11"/><text:bookmark-start text:name="etape_9cliquez_sur_enregistrer_en_bas_de_la_page_pour_valider_la_creation_du_nouveau_forum"/>Étape 9 : Cliquez sur « Enregistrer » en bas de la page pour valider la création du nouveau forum<text:bookmark-end text:name="__RefHeading___etape_9cliquez_sur_enregistrer_en_bas_de_la_page_pour_valider_la_creation_du_nouveau_forum_11"/><text:bookmark-end text:name="etape_9cliquez_sur_enregistrer_en_bas_de_la_page_pour_valider_la_creation_du_nouveau_forum"/></text:h>
      <text:p text:style-name="Text_20_body"><draw:frame draw:style-name="mediacenter" draw:name="9" text:anchor-type="paragraph" draw:z-index="9" svg:width="18.203333333333cm" style:rel-width="100%" svg:height="5.7414583333333cm" style:rel-height="scale"><draw:image xlink:href="Pictures/87ddf503d69d30374c0e1548779c1926.png" xlink:type="simple" xlink:show="embed" xlink:actuate="onLoad"/></draw:frame></text:p>
      <text:p text:style-name="Text_20_body">Revenez sur les paramètres du forum en cliquant sur le bouton représentant un crayon sur la droite de son titre, dans l'onglet « Forums ».</text:p>
      <text:p text:style-name="Text_20_body"><draw:frame draw:style-name="mediacenter" draw:name="10" text:anchor-type="paragraph" draw:z-index="10" svg:width="22.780625cm" style:rel-width="100%" svg:height="7.7258333333333cm" style:rel-height="scale"><draw:image xlink:href="Pictures/9501166028ba873ec01ca1216c59182e.png" xlink:type="simple" xlink:show="embed" xlink:actuate="onLoad"/></draw:frame></text:p>
      <text:h text:style-name="Heading_20_2" text:outline-level="2"><text:bookmark-start text:name="__RefHeading___ajouter_une_discussion_12"/><text:bookmark-start text:name="ajouter_une_discussion"/>Ajouter une discussion<text:bookmark-end text:name="__RefHeading___ajouter_une_discussion_12"/><text:bookmark-end text:name="ajouter_une_discussion"/></text:h>
      <text:h text:style-name="Heading_20_3" text:outline-level="3"><text:bookmark-start text:name="__RefHeading___etape_1entrez_dans_un_forum_en_cliquant_sur_son_titre_13"/><text:bookmark-start text:name="etape_1entrez_dans_un_forum_en_cliquant_sur_son_titre"/>Étape 1 : Entrez dans un forum en cliquant sur son titre<text:bookmark-end text:name="__RefHeading___etape_1entrez_dans_un_forum_en_cliquant_sur_son_titre_13"/><text:bookmark-end text:name="etape_1entrez_dans_un_forum_en_cliquant_sur_son_titre"/></text:h>
      <text:p text:style-name="Text_20_body"><draw:frame draw:style-name="mediacenter" draw:name="11" text:anchor-type="paragraph" draw:z-index="11" svg:width="22.595416666667cm" style:rel-width="100%" svg:height="7.8052083333333cm" style:rel-height="scale"><draw:image xlink:href="Pictures/6f8dc79c36319981ab86ea9f208bee42.png" xlink:type="simple" xlink:show="embed" xlink:actuate="onLoad"/></draw:frame></text:p>
      <text:h text:style-name="Heading_20_3" text:outline-level="3"><text:bookmark-start text:name="__RefHeading___etape_2cliquez_sur_le_bouton_nouvelle_discussion_14"/><text:bookmark-start text:name="etape_2cliquez_sur_le_bouton_nouvelle_discussion"/>Étape 2 : Cliquez sur le bouton « Nouvelle discussion »<text:bookmark-end text:name="__RefHeading___etape_2cliquez_sur_le_bouton_nouvelle_discussion_14"/><text:bookmark-end text:name="etape_2cliquez_sur_le_bouton_nouvelle_discussion"/></text:h>
      <text:p text:style-name="Text_20_body"><draw:frame draw:style-name="mediacenter" draw:name="12" text:anchor-type="paragraph" draw:z-index="12" svg:width="22.807083333333cm" style:rel-width="100%" svg:height="7.6729166666667cm" style:rel-height="scale"><draw:image xlink:href="Pictures/f25a93bf5d5b6008a9cf82647131ba1b.png" xlink:type="simple" xlink:show="embed" xlink:actuate="onLoad"/></draw:frame></text:p>
      <text:h text:style-name="Heading_20_3" text:outline-level="3"><text:bookmark-start text:name="__RefHeading___etape_3entrez_le_sujet_de_votre_discussion_et_le_corps_de_votre_message_15"/><text:bookmark-start text:name="etape_3entrez_le_sujet_de_votre_discussion_et_le_corps_de_votre_message"/>Étape 3 : Entrez le sujet de votre discussion et le corps de votre message<text:bookmark-end text:name="__RefHeading___etape_3entrez_le_sujet_de_votre_discussion_et_le_corps_de_votre_message_15"/><text:bookmark-end text:name="etape_3entrez_le_sujet_de_votre_discussion_et_le_corps_de_votre_message"/></text:h>
      <text:p text:style-name="Text_20_body"><draw:frame draw:style-name="mediacenter" draw:name="13" text:anchor-type="paragraph" draw:z-index="13" svg:width="22.648333333333cm" style:rel-width="100%" svg:height="16.906875cm" style:rel-height="scale"><draw:image xlink:href="Pictures/1665d81f1831ec2ff365ebc43d2cbfd2.png" xlink:type="simple" xlink:show="embed" xlink:actuate="onLoad"/></draw:frame></text:p>
      <text:h text:style-name="Heading_20_3" text:outline-level="3"><text:bookmark-start text:name="__RefHeading___etape_4en_cliquant_sur_les_boutons_oui_non_vous_avez_ensuite_la_possibilite_d_epingler_votre_discussion_afin_qu_elle_s_affiche_toujours_en_haut_du_forum_de_fermer_cette_discussion_ou_encore_d_envoyer_immediatement_votre_message_16"/><text:bookmark-start text:name="etape_4en_cliquant_sur_les_boutons_oui_non_vous_avez_ensuite_la_possibilite_d_epingler_votre_discussion_afin_qu_elle_s_affiche_toujours_en_haut_du_forum_de_fermer_cette_discussion_ou_encore_d_envoyer_immediatement_votre_message"/>Étape 4 : En cliquant sur les boutons « Oui » / « Non », vous avez ensuite la possibilité d’épingler votre discussion afin qu’elle s’affiche toujours en haut du forum, de fermer cette discussion ou encore d’envoyer immédiatement votre message<text:bookmark-end text:name="__RefHeading___etape_4en_cliquant_sur_les_boutons_oui_non_vous_avez_ensuite_la_possibilite_d_epingler_votre_discussion_afin_qu_elle_s_affiche_toujours_en_haut_du_forum_de_fermer_cette_discussion_ou_encore_d_envoyer_immediatement_votre_message_16"/><text:bookmark-end text:name="etape_4en_cliquant_sur_les_boutons_oui_non_vous_avez_ensuite_la_possibilite_d_epingler_votre_discussion_afin_qu_elle_s_affiche_toujours_en_haut_du_forum_de_fermer_cette_discussion_ou_encore_d_envoyer_immediatement_votre_message"/></text:h>
      <text:p text:style-name="Text_20_body"><draw:frame draw:style-name="mediacenter" draw:name="14" text:anchor-type="paragraph" draw:z-index="14" svg:width="17.647708333333cm" style:rel-width="100%" svg:height="11.90625cm" style:rel-height="scale"><draw:image xlink:href="Pictures/f16d31bf7c423db8de48c21356fc67f3.png" xlink:type="simple" xlink:show="embed" xlink:actuate="onLoad"/></draw:frame></text:p>
      <text:h text:style-name="Heading_20_3" text:outline-level="3"><text:bookmark-start text:name="__RefHeading___etape_5cliquez_sur_envoyer_pour_valider_la_creation_du_fil_de_discussion_17"/><text:bookmark-start text:name="etape_5cliquez_sur_envoyer_pour_valider_la_creation_du_fil_de_discussion"/>Étape 5 : Cliquez sur  « Envoyer » pour valider la création du fil de discussion<text:bookmark-end text:name="__RefHeading___etape_5cliquez_sur_envoyer_pour_valider_la_creation_du_fil_de_discussion_17"/><text:bookmark-end text:name="etape_5cliquez_sur_envoyer_pour_valider_la_creation_du_fil_de_discussion"/></text:h>
      <text:p text:style-name="Text_20_body"><draw:frame draw:style-name="mediacenter" draw:name="15" text:anchor-type="paragraph" draw:z-index="15" svg:width="18.018125cm" style:rel-width="100%" svg:height="7.9639583333333cm" style:rel-height="scale"><draw:image xlink:href="Pictures/7233525f9c4e6fa57b7df8d8de5a71a3.png" xlink:type="simple" xlink:show="embed" xlink:actuate="onLoad"/></draw:frame></text:p>
      <text:h text:style-name="Heading_20_1" text:outline-level="1"><text:bookmark-start text:name="__RefHeading___onglet_pages_et_collections_18"/><text:bookmark-start text:name="onglet_pages_et_collections"/>Onglet « Pages et collections »<text:bookmark-end text:name="__RefHeading___onglet_pages_et_collections_18"/><text:bookmark-end text:name="onglet_pages_et_collections"/></text:h>
      <text:p text:style-name="Text_20_body"><draw:frame draw:style-name="mediacenter" draw:name="16" text:anchor-type="paragraph" draw:z-index="16" svg:width="22.621875cm" style:rel-width="100%" svg:height="5.6885416666667cm" style:rel-height="scale"><draw:image xlink:href="Pictures/1d8dc975c8ea72a01a891dd3eba64dc4.png" xlink:type="simple" xlink:show="embed" xlink:actuate="onLoad"/></draw:frame></text:p>
      <text:p text:style-name="Text_20_body">La création de « Pages et collections » à laquelle vous accédez en cliquant sur l’onglet « Pages et collections » fonctionne de la même manière que lorsque vous travaillez de manière individuelle.</text:p>
      <text:p text:style-name="Text_20_body">La seule différence réside dans le fait que les « Pages et collections » créées dans cet onglet sont obligatoirement partagées avec les membres du groupe et modifiables par ceux-ci, même lorsque vous avez supprimé le partage par défa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45:36</meta:creation-date>
    <dc:creator>Generated</dc:creator>
    <dc:date>2026-08-24T23::45:36</dc:date>
    <dc:language>en-US</dc:language>
    <meta:editing-cycles>1</meta:editing-cycles>
    <meta:editing-duration>PT0S</meta:editing-duration>
    <dc:title>mahara:tutoriels_eportfolio:28_comment_creer_et_gerer_un_forum</dc:title>
  </office:meta>
</office:document-meta>
</file>