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f46375023ae3345f8c6bffbac8c434c7.png"/>
  <manifest:file-entry manifest:media-type="image/png" manifest:full-path="Pictures/27edbe08b4f05c2b523feed2721405ef.png"/>
  <manifest:file-entry manifest:media-type="image/png" manifest:full-path="Pictures/0090f41aeca123f37a9178a151512033.png"/>
  <manifest:file-entry manifest:media-type="image/png" manifest:full-path="Pictures/5ad24ea9cfd131c7a217923eae44fdf2.png"/>
  <manifest:file-entry manifest:media-type="image/png" manifest:full-path="Pictures/8e7ac0e2760fe3eb8e2c8e525c3fda1a.png"/>
  <manifest:file-entry manifest:media-type="image/png" manifest:full-path="Pictures/c412c89bc854ef33a8775e1eef84d7bb.png"/>
  <manifest:file-entry manifest:media-type="image/png" manifest:full-path="Pictures/014a9b5851f049e3d805cda3fc37e355.png"/>
  <manifest:file-entry manifest:media-type="image/png" manifest:full-path="Pictures/c38ae4819486211dd597393455941382.png"/>
  <manifest:file-entry manifest:media-type="image/png" manifest:full-path="Pictures/182a7e072d65db9fa42faa0e9ca15b3f.png"/>
  <manifest:file-entry manifest:media-type="image/png" manifest:full-path="Pictures/240d114488dccde5f9ff8cd39f6c31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4_comment_trouver_et_rejoindre_un_groupe"/><text:bookmark-start text:name="__RefHeading___comment_trouver_et_rejoindre_un_groupe_sur_la_plateforme_d_eportfolio_1"/><text:bookmark-start text:name="comment_trouver_et_rejoindre_un_groupe_sur_la_plateforme_d_eportfolio"/>Comment trouver et rejoindre un groupe sur la plateforme d’eportfolio ?<text:bookmark-end text:name="__RefHeading___comment_trouver_et_rejoindre_un_groupe_sur_la_plateforme_d_eportfolio_1"/><text:bookmark-end text:name="comment_trouver_et_rejoindre_un_groupe_sur_la_plateforme_d_eportfolio"/></text:h>
      <text:p text:style-name="Text_20_body"><text:a xlink:type="simple" xlink:href="https://mediatheque-pedagogique.unicaen.fr/video/2155-24-comment-trouver-et-rejoindre-un-groupe/" text:style-name="Internet_20_link" text:visited-style-name="Visited_20_Internet_20_Link">Accéder au tutoriel vidéo</text:a></text:p>
      <text:p text:style-name="Text_20_body">Pour collaborer sur la plateforme de eportfolio : rejoignez ou créez des groupes et trouvez des « Contacts ».</text:p>
      <text:h text:style-name="Heading_20_2" text:outline-level="2"><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2" text:outline-level="2"><text:bookmark-start text:name="__RefHeading___etapes_2_et_3cliquez_sur_collaborer_puis_sur_groupes_3"/><text:bookmark-start text:name="etapes_2_et_3cliquez_sur_collaborer_puis_sur_groupes"/>Étapes 2 et 3 : Cliquez sur « Collaborer » puis sur « Groupes »<text:bookmark-end text:name="__RefHeading___etapes_2_et_3cliquez_sur_collaborer_puis_sur_groupes_3"/><text:bookmark-end text:name="etapes_2_et_3cliquez_sur_collaborer_puis_sur_groupes"/></text:h>
      <text:p text:style-name="Text_20_body"><draw:frame draw:style-name="mediacenter" draw:name="1" text:anchor-type="paragraph" draw:z-index="1" svg:width="15.001875cm" svg:height="8.8370833333333cm"><draw:image xlink:href="Pictures/f46375023ae3345f8c6bffbac8c434c7.png" xlink:type="simple" xlink:show="embed" xlink:actuate="onLoad"/></draw:frame></text:p>
      <text:h text:style-name="Heading_20_2" text:outline-level="2"><text:bookmark-start text:name="__RefHeading___etape_4sous_l_element_recherche_cliquez_sur_le_menu_deroulant_4"/><text:bookmark-start text:name="etape_4sous_l_element_recherche_cliquez_sur_le_menu_deroulant"/>Étape 4 : Sous l’élément « Recherche », cliquez sur le menu déroulant<text:bookmark-end text:name="__RefHeading___etape_4sous_l_element_recherche_cliquez_sur_le_menu_deroulant_4"/><text:bookmark-end text:name="etape_4sous_l_element_recherche_cliquez_sur_le_menu_deroulant"/></text:h>
      <text:p text:style-name="Text_20_body"><draw:frame draw:style-name="mediacenter" draw:name="2" text:anchor-type="paragraph" draw:z-index="2" svg:width="23.203958333333cm" style:rel-width="100%" svg:height="5.6091666666667cm" style:rel-height="scale"><draw:image xlink:href="Pictures/27edbe08b4f05c2b523feed2721405ef.png" xlink:type="simple" xlink:show="embed" xlink:actuate="onLoad"/></draw:frame></text:p>
      <text:h text:style-name="Heading_20_2" text:outline-level="2"><text:bookmark-start text:name="__RefHeading___etape_5selectionnez_l_une_des_6_options_qui_s_offrent_a_vous_5"/><text:bookmark-start text:name="etape_5selectionnez_l_une_des_6_options_qui_s_offrent_a_vous"/>Étape 5 : Sélectionnez l’une des 6 options qui s’offrent à vous<text:bookmark-end text:name="__RefHeading___etape_5selectionnez_l_une_des_6_options_qui_s_offrent_a_vous_5"/><text:bookmark-end text:name="etape_5selectionnez_l_une_des_6_options_qui_s_offrent_a_vous"/></text:h>
      <text:p text:style-name="Text_20_body"><draw:frame draw:style-name="mediacenter" draw:name="3" text:anchor-type="paragraph" draw:z-index="3" svg:width="22.992291666667cm" style:rel-width="100%" svg:height="7.8052083333333cm" style:rel-height="scale"><draw:image xlink:href="Pictures/0090f41aeca123f37a9178a151512033.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L’option « Groupes que je peux rejoindre » affichera l’ensemble des groupes dont vous pouvez devenir membre en cliquant sur le bouton « Rejoindre ce groupe » ou « Demander l’accès ». </text:p>
              </text:list-item>
              <text:list-item>
                <text:p text:style-name="List_20_1_Content_Last"> L’option « Tous les groupes » affichera, en plus, les groupes que vous ne pourrez rejoindre que si l’un de ses membres vous invite.</text:p>
              </text:list-item>
            </text:list>
          </table:table-cell>
        </table:table-row>
      </table:table>
      <text:h text:style-name="Heading_20_2" text:outline-level="2"><text:bookmark-start text:name="__RefHeading___etape_6ecrivez_un_ou_plusieurs_elements_du_nom_du_groupe_que_vous_recherchez_dans_le_champ_de_texte_pour_effectuer_un_tri_6"/><text:bookmark-start text:name="etape_6ecrivez_un_ou_plusieurs_elements_du_nom_du_groupe_que_vous_recherchez_dans_le_champ_de_texte_pour_effectuer_un_tri"/>Étape 6 : Écrivez un ou plusieurs éléments du nom du groupe que vous recherchez dans le champ de texte pour effectuer un tri<text:bookmark-end text:name="__RefHeading___etape_6ecrivez_un_ou_plusieurs_elements_du_nom_du_groupe_que_vous_recherchez_dans_le_champ_de_texte_pour_effectuer_un_tri_6"/><text:bookmark-end text:name="etape_6ecrivez_un_ou_plusieurs_elements_du_nom_du_groupe_que_vous_recherchez_dans_le_champ_de_texte_pour_effectuer_un_tri"/></text:h>
      <text:p text:style-name="Text_20_body"><draw:frame draw:style-name="mediacenter" draw:name="5" text:anchor-type="paragraph" draw:z-index="5" svg:width="22.648333333333cm" style:rel-width="100%" svg:height="3.4395833333333cm" style:rel-height="scale"><draw:image xlink:href="Pictures/8e7ac0e2760fe3eb8e2c8e525c3fda1a.png" xlink:type="simple" xlink:show="embed" xlink:actuate="onLoad"/></draw:frame></text:p>
      <text:h text:style-name="Heading_20_2" text:outline-level="2"><text:bookmark-start text:name="__RefHeading___etape_7cliquez_sur_recherche_pour_afficher_les_resultats_7"/><text:bookmark-start text:name="etape_7cliquez_sur_recherche_pour_afficher_les_resultats"/>Étape 7 : Cliquez sur « Recherche » pour afficher les résultats<text:bookmark-end text:name="__RefHeading___etape_7cliquez_sur_recherche_pour_afficher_les_resultats_7"/><text:bookmark-end text:name="etape_7cliquez_sur_recherche_pour_afficher_les_resultats"/></text:h>
      <text:p text:style-name="Text_20_body"><draw:frame draw:style-name="mediacenter" draw:name="6" text:anchor-type="paragraph" draw:z-index="6" svg:width="22.992291666667cm" style:rel-width="100%" svg:height="3.6777083333333cm" style:rel-height="scale"><draw:image xlink:href="Pictures/c412c89bc854ef33a8775e1eef84d7bb.png" xlink:type="simple" xlink:show="embed" xlink:actuate="onLoad"/></draw:frame></text:p>
      <text:h text:style-name="Heading_20_2" text:outline-level="2"><text:bookmark-start text:name="__RefHeading___etape_8cliquez_sur_le_bouton_rejoindre_ce_groupe_8"/><text:bookmark-start text:name="etape_8cliquez_sur_le_bouton_rejoindre_ce_groupe"/>Étape 8 : Cliquez sur le bouton « Rejoindre ce groupe »<text:bookmark-end text:name="__RefHeading___etape_8cliquez_sur_le_bouton_rejoindre_ce_groupe_8"/><text:bookmark-end text:name="etape_8cliquez_sur_le_bouton_rejoindre_ce_groupe"/></text:h>
      <text:p text:style-name="Text_20_body"><draw:frame draw:style-name="mediacenter" draw:name="7" text:anchor-type="paragraph" draw:z-index="7" svg:width="22.886458333333cm" style:rel-width="100%" svg:height="7.9110416666667cm" style:rel-height="scale"><draw:image xlink:href="Pictures/014a9b5851f049e3d805cda3fc37e355.png" xlink:type="simple" xlink:show="embed" xlink:actuate="onLoad"/></draw:frame></text:p>
      <text:p text:style-name="Text_20_body">Vous arrivez sur l’onglet « À propos » de l’espace du groupe. Il vous est possible de naviguer dans les différents onglets de cet espace. </text:p>
      <text:p text:style-name="Text_20_body"><draw:frame draw:style-name="mediacenter" draw:name="8" text:anchor-type="paragraph" draw:z-index="8" svg:width="22.727708333333cm" style:rel-width="100%" svg:height="8.7841666666667cm" style:rel-height="scale"><draw:image xlink:href="Pictures/c38ae4819486211dd597393455941382.png" xlink:type="simple" xlink:show="embed" xlink:actuate="onLoad"/></draw:frame></text:p>
      <text:p text:style-name="Text_20_body"><text:span text:style-name="Strong_20_Emphasis">Dans le cas d'un groupe fermé, vous pouvez parfois demander à rejoindre ce groupe.
</text:span></text:p>
      <text:p text:style-name="Text_20_body">Cliquez sur « Demandez l'accès » et validez votre demande.</text:p>
      <text:p text:style-name="Text_20_body"><draw:frame draw:style-name="mediacenter" draw:name="9" text:anchor-type="paragraph" draw:z-index="9" svg:width="22.092708333333cm" style:rel-width="100%" svg:height="2.8575cm" style:rel-height="scale"><draw:image xlink:href="Pictures/182a7e072d65db9fa42faa0e9ca15b3f.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orsque vous cliquez sur le bouton « Demander l’accès » situé à droite du nom du groupe, une page s’ouvre dans laquelle il vous est possible d’expliquer pourquoi vous souhaitez rejoindre le groupe. Une notification est alors envoyée à l’administrateur du groupe et le groupe que vous avez demandé à rejoindre s’affiche alors en jaune. S’il décline votre requête, le groupe apparaîtra de nouveau sur fond blanc mais vous ne serez pas notifié du refus. Si l’administrateur du groupe décide de vous ajouter au groupe, vous verrez alors ce groupe apparaître dans la rubrique « Groupes ».</text:p>
          </table:table-cell>
        </table:table-row>
      </table:table>
      <text:p text:style-name="Text_20_body">Vous pouvez choisir de quitter le groupe de votre choix en cliquant sur le bouton « Quitter ce groupe ». </text:p>
      <text:p text:style-name="Text_20_body"><draw:frame draw:style-name="mediacenter" draw:name="11" text:anchor-type="paragraph" draw:z-index="11" svg:width="22.304375cm" style:rel-width="100%" svg:height="2.8575cm" style:rel-height="scale"><draw:image xlink:href="Pictures/240d114488dccde5f9ff8cd39f6c3115.png" xlink:type="simple" xlink:show="embed" xlink:actuate="onLoad"/></draw:frame></text:p>
      <text:p text:style-name="Text_20_body">Confirmez votre sortie du groupe en cliquant sur le bouton vert « Ou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52:44</meta:creation-date>
    <dc:creator>Generated</dc:creator>
    <dc:date>2026-08-25T01::52:44</dc:date>
    <dc:language>en-US</dc:language>
    <meta:editing-cycles>1</meta:editing-cycles>
    <meta:editing-duration>PT0S</meta:editing-duration>
    <dc:title>mahara:tutoriels_eportfolio:24_comment_trouver_et_rejoindre_un_groupe</dc:title>
  </office:meta>
</office:document-meta>
</file>