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936c3943166ff5ff6e4da66f86d772.png"/>
  <manifest:file-entry manifest:media-type="image/png" manifest:full-path="Pictures/f82c3462cf7a972fbc16c0afd40fef8e.png"/>
  <manifest:file-entry manifest:media-type="image/png" manifest:full-path="Pictures/d71a0c39e4b960bbd8009a8bc8034fb0.png"/>
  <manifest:file-entry manifest:media-type="image/png" manifest:full-path="Pictures/c0aaa45b0e87db231dd3d114d69a896c.png"/>
  <manifest:file-entry manifest:media-type="image/png" manifest:full-path="Pictures/d85fe4b5b94c342512a21a20bab7f251.png"/>
  <manifest:file-entry manifest:media-type="image/png" manifest:full-path="Pictures/10a7f46ee9f91c8461a7c96c91dc51fc.png"/>
  <manifest:file-entry manifest:media-type="image/png" manifest:full-path="Pictures/bf99a4b1dea6a990a2fc591a543fc842.png"/>
  <manifest:file-entry manifest:media-type="image/png" manifest:full-path="Pictures/0c777400e757cc082ad1127c916bbbe1.png"/>
  <manifest:file-entry manifest:media-type="image/png" manifest:full-path="Pictures/c974f43d606bf5f7fb6e39517d455d87.png"/>
  <manifest:file-entry manifest:media-type="image/png" manifest:full-path="Pictures/e05c80bc1f7fcc82414ab2c9f4115486.png"/>
  <manifest:file-entry manifest:media-type="image/png" manifest:full-path="Pictures/45107aee733480d99a666accc255272f.png"/>
  <manifest:file-entry manifest:media-type="image/png" manifest:full-path="Pictures/b88a8c2f7ac6c0001b2475ab59f8c88e.png"/>
  <manifest:file-entry manifest:media-type="image/png" manifest:full-path="Pictures/5ad24ea9cfd131c7a217923eae44fdf2.png"/>
  <manifest:file-entry manifest:media-type="image/png" manifest:full-path="Pictures/dbbad6b7868f677a36b9b179cc18d2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:16_comment_integrer_une_video_dans_une_page"/><text:bookmark-start text:name="__RefHeading___comment_integrer_une_video_dans_une_page_de_votre_eportfolio_1"/><text:bookmark-start text:name="comment_integrer_une_video_dans_une_page_de_votre_eportfolio"/>Comment intégrer une vidéo dans une page de votre eportfolio ?<text:bookmark-end text:name="__RefHeading___comment_integrer_une_video_dans_une_page_de_votre_eportfolio_1"/><text:bookmark-end text:name="comment_integrer_une_video_dans_une_page_de_votre_eportfolio"/></text:h>
      <text:p text:style-name="Text_20_body"><text:a xlink:type="simple" xlink:href="https://mediatheque-pedagogique.unicaen.fr/video/2147-16-comment-integrer-une-video-dans-une-page-eportfolio/" text:style-name="Internet_20_link" text:visited-style-name="Visited_20_Internet_20_Link">Accéder au tutoriel vidéo</text:a></text:p>
      <text:p text:style-name="Text_20_body">Le bloc « Média externe » affiche le contenu d’un média hébergé sur un serveur extérieur sur votre « Page ». Par exemple, une vidéo hébergée sur YouTube. </text:p>
      <text:h text:style-name="Heading_20_2" text:outline-level="2"><text:bookmark-start text:name="__RefHeading___etape_1cliquez_sur_le_menu_2"/><text:bookmark-start text:name="etape_1cliquez_sur_le_menu"/>Étape 1 : Cliquez sur le menu<text:bookmark-end text:name="__RefHeading___etape_1cliquez_sur_le_menu_2"/><text:bookmark-end text:name="etape_1cliquez_sur_le_menu"/></text:h>
      <text:p text:style-name="Text_20_body"><draw:frame draw:style-name="mediacenter" draw:name="0" text:anchor-type="paragraph" draw:z-index="0" svg:width="31.511875cm" style:rel-width="100%" svg:height="3.8629166666667cm" style:rel-height="scale"><draw:image xlink:href="Pictures/52936c3943166ff5ff6e4da66f86d772.png" xlink:type="simple" xlink:show="embed" xlink:actuate="onLoad"/></draw:frame></text:p>
      <text:h text:style-name="Heading_20_2" text:outline-level="2"><text:bookmark-start text:name="__RefHeading___etapes_2_et_3cliquez_sur_creer_puis_sur_pages_et_collection_3"/><text:bookmark-start text:name="etapes_2_et_3cliquez_sur_creer_puis_sur_pages_et_collection"/>Étapes 2 et 3 : Cliquez sur « Créer » puis sur « Pages et collection »<text:bookmark-end text:name="__RefHeading___etapes_2_et_3cliquez_sur_creer_puis_sur_pages_et_collection_3"/><text:bookmark-end text:name="etapes_2_et_3cliquez_sur_creer_puis_sur_pages_et_collection"/></text:h>
      <text:p text:style-name="Text_20_body"><draw:frame draw:style-name="mediacenter" draw:name="1" text:anchor-type="paragraph" draw:z-index="1" svg:width="19.764375cm" style:rel-width="100%" svg:height="7.6464583333333cm" style:rel-height="scale"><draw:image xlink:href="Pictures/f82c3462cf7a972fbc16c0afd40fef8e.png" xlink:type="simple" xlink:show="embed" xlink:actuate="onLoad"/></draw:frame></text:p>
      <text:h text:style-name="Heading_20_2" text:outline-level="2"><text:bookmark-start text:name="__RefHeading___etape_4cliquez_sur_le_nom_d_une_de_vos_pages_pour_acceder_a_cette_page_4"/><text:bookmark-start text:name="etape_4cliquez_sur_le_nom_d_une_de_vos_pages_pour_acceder_a_cette_page"/>Étape 4 : Cliquez sur le nom d'une de vos pages pour accéder à cette page<text:bookmark-end text:name="__RefHeading___etape_4cliquez_sur_le_nom_d_une_de_vos_pages_pour_acceder_a_cette_page_4"/><text:bookmark-end text:name="etape_4cliquez_sur_le_nom_d_une_de_vos_pages_pour_acceder_a_cette_page"/></text:h>
      <text:p text:style-name="Text_20_body"><draw:frame draw:style-name="mediacenter" draw:name="2" text:anchor-type="paragraph" draw:z-index="2" svg:width="22.886458333333cm" style:rel-width="100%" svg:height="15.769166666667cm" style:rel-height="scale"><draw:image xlink:href="Pictures/d71a0c39e4b960bbd8009a8bc8034fb0.png" xlink:type="simple" xlink:show="embed" xlink:actuate="onLoad"/></draw:frame></text:p>
      <text:h text:style-name="Heading_20_2" text:outline-level="2"><text:bookmark-start text:name="__RefHeading___etape_5cliquez_sur_l_icone_representant_un_crayon_pour_passer_en_mode_edition_5"/><text:bookmark-start text:name="etape_5cliquez_sur_l_icone_representant_un_crayon_pour_passer_en_mode_edition"/>Étape 5 : Cliquez sur l'icône représentant un crayon pour passer en mode édition<text:bookmark-end text:name="__RefHeading___etape_5cliquez_sur_l_icone_representant_un_crayon_pour_passer_en_mode_edition_5"/><text:bookmark-end text:name="etape_5cliquez_sur_l_icone_representant_un_crayon_pour_passer_en_mode_edition"/></text:h>
      <text:p text:style-name="Text_20_body"><draw:frame draw:style-name="mediacenter" draw:name="3" text:anchor-type="paragraph" draw:z-index="3" svg:width="32.22625cm" style:rel-width="100%" svg:height="5.9002083333333cm" style:rel-height="scale"><draw:image xlink:href="Pictures/c0aaa45b0e87db231dd3d114d69a896c.png" xlink:type="simple" xlink:show="embed" xlink:actuate="onLoad"/></draw:frame></text:p>
      <text:h text:style-name="Heading_20_2" text:outline-level="2"><text:bookmark-start text:name="__RefHeading___etape_6cliquez_sur_l_icone_representant_un_6"/><text:bookmark-start text:name="etape_6cliquez_sur_l_icone_representant_un"/>Étape 6 : Cliquez sur l'icône représentant un +<text:bookmark-end text:name="__RefHeading___etape_6cliquez_sur_l_icone_representant_un_6"/><text:bookmark-end text:name="etape_6cliquez_sur_l_icone_representant_un"/></text:h>
      <text:p text:style-name="Text_20_body"><draw:frame draw:style-name="mediacenter" draw:name="4" text:anchor-type="paragraph" draw:z-index="4" svg:width="31.855833333333cm" style:rel-width="100%" svg:height="6.4822916666667cm" style:rel-height="scale"><draw:image xlink:href="Pictures/d85fe4b5b94c342512a21a20bab7f251.png" xlink:type="simple" xlink:show="embed" xlink:actuate="onLoad"/></draw:frame></text:p>
      <text:h text:style-name="Heading_20_2" text:outline-level="2"><text:bookmark-start text:name="__RefHeading___etapes_7_et_8choisissez_la_position_initiale_du_bloc_puis_cliquez_sur_ajouter_7"/><text:bookmark-start text:name="etapes_7_et_8choisissez_la_position_initiale_du_bloc_puis_cliquez_sur_ajouter"/>Étapes 7 et 8 : Choisissez la position initiale du bloc puis cliquez sur « Ajouter »<text:bookmark-end text:name="__RefHeading___etapes_7_et_8choisissez_la_position_initiale_du_bloc_puis_cliquez_sur_ajouter_7"/><text:bookmark-end text:name="etapes_7_et_8choisissez_la_position_initiale_du_bloc_puis_cliquez_sur_ajouter"/></text:h>
      <text:p text:style-name="Text_20_body"><draw:frame draw:style-name="mediacenter" draw:name="5" text:anchor-type="paragraph" draw:z-index="5" svg:width="30.453541666667cm" style:rel-width="100%" svg:height="6.7204166666667cm" style:rel-height="scale"><draw:image xlink:href="Pictures/10a7f46ee9f91c8461a7c96c91dc51fc.png" xlink:type="simple" xlink:show="embed" xlink:actuate="onLoad"/></draw:frame></text:p>
      <text:h text:style-name="Heading_20_2" text:outline-level="2"><text:bookmark-start text:name="__RefHeading___etape_9renseignez_le_titre_du_bloc_8"/><text:bookmark-start text:name="etape_9renseignez_le_titre_du_bloc"/>Étape 9 : Renseignez le titre du bloc<text:bookmark-end text:name="__RefHeading___etape_9renseignez_le_titre_du_bloc_8"/><text:bookmark-end text:name="etape_9renseignez_le_titre_du_bloc"/></text:h>
      <text:p text:style-name="Text_20_body"><draw:frame draw:style-name="mediacenter" draw:name="6" text:anchor-type="paragraph" draw:z-index="6" svg:width="21.034375cm" style:rel-width="100%" svg:height="8.6254166666667cm" style:rel-height="scale"><draw:image xlink:href="Pictures/bf99a4b1dea6a990a2fc591a543fc842.png" xlink:type="simple" xlink:show="embed" xlink:actuate="onLoad"/></draw:frame></text:p>
      <text:h text:style-name="Heading_20_2" text:outline-level="2"><text:bookmark-start text:name="__RefHeading___etape_10si_le_bloc_media_externes_n_apparait_pas_immediatement_cliquez_sur_afficher_plus_jusqu_a_ce_qu_il_apparaisse_9"/><text:bookmark-start text:name="etape_10si_le_bloc_media_externes_n_apparait_pas_immediatement_cliquez_sur_afficher_plus_jusqu_a_ce_qu_il_apparaisse"/>Étape 10 : Si le bloc « Média externes » n'apparaît pas immédiatement, cliquez sur « Afficher plus » jusqu'à ce qu'il apparaisse<text:bookmark-end text:name="__RefHeading___etape_10si_le_bloc_media_externes_n_apparait_pas_immediatement_cliquez_sur_afficher_plus_jusqu_a_ce_qu_il_apparaisse_9"/><text:bookmark-end text:name="etape_10si_le_bloc_media_externes_n_apparait_pas_immediatement_cliquez_sur_afficher_plus_jusqu_a_ce_qu_il_apparaisse"/></text:h>
      <text:p text:style-name="Text_20_body"><draw:frame draw:style-name="mediacenter" draw:name="7" text:anchor-type="paragraph" draw:z-index="7" svg:width="21.007916666667cm" style:rel-width="100%" svg:height="8.9429166666667cm" style:rel-height="scale"><draw:image xlink:href="Pictures/0c777400e757cc082ad1127c916bbbe1.png" xlink:type="simple" xlink:show="embed" xlink:actuate="onLoad"/></draw:frame></text:p>
      <text:h text:style-name="Heading_20_2" text:outline-level="2"><text:bookmark-start text:name="__RefHeading___etape_11cliquez_sur_le_bloc_media_externes_10"/><text:bookmark-start text:name="etape_11cliquez_sur_le_bloc_media_externes"/>Étape 11 : Cliquez sur le bloc « Média externes »<text:bookmark-end text:name="__RefHeading___etape_11cliquez_sur_le_bloc_media_externes_10"/><text:bookmark-end text:name="etape_11cliquez_sur_le_bloc_media_externes"/></text:h>
      <text:p text:style-name="Text_20_body"><draw:frame draw:style-name="mediacenter" draw:name="8" text:anchor-type="paragraph" draw:z-index="8" svg:width="18.811875cm" style:rel-width="100%" svg:height="2.2489583333333cm" style:rel-height="scale"><draw:image xlink:href="Pictures/c974f43d606bf5f7fb6e39517d455d87.png" xlink:type="simple" xlink:show="embed" xlink:actuate="onLoad"/></draw:frame></text:p>
      <text:h text:style-name="Heading_20_2" text:outline-level="2"><text:bookmark-start text:name="__RefHeading___etape_12dirigez-vous_vers_la_fenetre_youtube_de_laquelle_vous_souhaitez_afficher_le_contenu_11"/><text:bookmark-start text:name="etape_12dirigez-vous_vers_la_fenetre_youtube_de_laquelle_vous_souhaitez_afficher_le_contenu"/>Étape 12 : Dirigez-vous vers la fenêtre YouTube de laquelle vous souhaitez afficher le contenu<text:bookmark-end text:name="__RefHeading___etape_12dirigez-vous_vers_la_fenetre_youtube_de_laquelle_vous_souhaitez_afficher_le_contenu_11"/><text:bookmark-end text:name="etape_12dirigez-vous_vers_la_fenetre_youtube_de_laquelle_vous_souhaitez_afficher_le_contenu"/></text:h>
      <text:h text:style-name="Heading_20_2" text:outline-level="2"><text:bookmark-start text:name="__RefHeading___etape_13cliquez_sur_le_bouton_partager_12"/><text:bookmark-start text:name="etape_13cliquez_sur_le_bouton_partager"/>Étape 13 : Cliquez sur le bouton « Partager »<text:bookmark-end text:name="__RefHeading___etape_13cliquez_sur_le_bouton_partager_12"/><text:bookmark-end text:name="etape_13cliquez_sur_le_bouton_partager"/></text:h>
      <text:p text:style-name="Text_20_body"><draw:frame draw:style-name="mediacenter" draw:name="9" text:anchor-type="paragraph" draw:z-index="9" svg:width="21.457708333333cm" style:rel-width="100%" svg:height="4.1275cm" style:rel-height="scale"><draw:image xlink:href="Pictures/e05c80bc1f7fcc82414ab2c9f4115486.png" xlink:type="simple" xlink:show="embed" xlink:actuate="onLoad"/></draw:frame></text:p>
      <text:h text:style-name="Heading_20_2" text:outline-level="2"><text:bookmark-start text:name="__RefHeading___etape_14cliquez_sur_le_bouton_copier_pour_copier_l_url_du_media_13"/><text:bookmark-start text:name="etape_14cliquez_sur_le_bouton_copier_pour_copier_l_url_du_media"/>Étape 14 : Cliquez sur le bouton « Copier » pour copier l’URL du média<text:bookmark-end text:name="__RefHeading___etape_14cliquez_sur_le_bouton_copier_pour_copier_l_url_du_media_13"/><text:bookmark-end text:name="etape_14cliquez_sur_le_bouton_copier_pour_copier_l_url_du_media"/></text:h>
      <text:p text:style-name="Text_20_body"><draw:frame draw:style-name="mediacenter" draw:name="10" text:anchor-type="paragraph" draw:z-index="10" svg:width="21.59cm" style:rel-width="100%" svg:height="15.504583333333cm" style:rel-height="scale"><draw:image xlink:href="Pictures/45107aee733480d99a666accc255272f.png" xlink:type="simple" xlink:show="embed" xlink:actuate="onLoad"/></draw:frame></text:p>
      <text:h text:style-name="Heading_20_2" text:outline-level="2"><text:bookmark-start text:name="__RefHeading___etape_15retournez_a_la_configuration_de_votre_page_._a_l_aide_d_un_clic_droit_coller_ou_de_la_commande_ctrl_v_collez_l_url_14"/><text:bookmark-start text:name="etape_15retournez_a_la_configuration_de_votre_page_._a_l_aide_d_un_clic_droit_coller_ou_de_la_commande_ctrl_v_collez_l_url"/>Étape 15 : Retournez à la configuration de votre « Page ». À l’aide d’un clic droit « coller » ou de la commande Ctrl+v, collez l’URL<text:bookmark-end text:name="__RefHeading___etape_15retournez_a_la_configuration_de_votre_page_._a_l_aide_d_un_clic_droit_coller_ou_de_la_commande_ctrl_v_collez_l_url_14"/><text:bookmark-end text:name="etape_15retournez_a_la_configuration_de_votre_page_._a_l_aide_d_un_clic_droit_coller_ou_de_la_commande_ctrl_v_collez_l_url"/></text:h>
      <text:p text:style-name="Text_20_body"><draw:frame draw:style-name="mediacenter" draw:name="11" text:anchor-type="paragraph" draw:z-index="11" svg:width="21.087291666667cm" style:rel-width="100%" svg:height="11.27125cm" style:rel-height="scale"><draw:image xlink:href="Pictures/b88a8c2f7ac6c0001b2475ab59f8c88e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2" text:anchor-type="as-char" draw:z-index="1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définir une hauteur et une largeur autre que celle par défaut, et associer des mots-clés à ce média. 
Si vous souhaitez que le média puisse être caché par les utilisateurs qui consultent votre « Page », sélectionnez « Oui » dans le menu déroulant de l’élément « Rétractable ».</text:p>
          </table:table-cell>
        </table:table-row>
      </table:table>
      <text:h text:style-name="Heading_20_2" text:outline-level="2"><text:bookmark-start text:name="__RefHeading___etape_16pour_sauvegarder_la_configuration_cliquez_sur_le_bouton_enregistrer_15"/><text:bookmark-start text:name="etape_16pour_sauvegarder_la_configuration_cliquez_sur_le_bouton_enregistrer"/>Étape 16 : Pour sauvegarder la configuration cliquez sur le bouton « Enregistrer »<text:bookmark-end text:name="__RefHeading___etape_16pour_sauvegarder_la_configuration_cliquez_sur_le_bouton_enregistrer_15"/><text:bookmark-end text:name="etape_16pour_sauvegarder_la_configuration_cliquez_sur_le_bouton_enregistrer"/></text:h>
      <text:p text:style-name="Text_20_body"><draw:frame draw:style-name="mediacenter" draw:name="13" text:anchor-type="paragraph" draw:z-index="13" svg:width="15.24cm" svg:height="3.8629166666667cm"><draw:image xlink:href="Pictures/dbbad6b7868f677a36b9b179cc18d20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10:18</meta:creation-date>
    <dc:creator>Generated</dc:creator>
    <dc:date>2026-08-10T15::10:18</dc:date>
    <dc:language>en-US</dc:language>
    <meta:editing-cycles>1</meta:editing-cycles>
    <meta:editing-duration>PT0S</meta:editing-duration>
    <dc:title>mahara:tutoriels_eportfolio:16_comment_integrer_une_video_dans_une_page</dc:title>
  </office:meta>
</office:document-meta>
</file>