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39d3a7e012187e1545159e8c29ee16.png"/>
  <manifest:file-entry manifest:media-type="image/png" manifest:full-path="Pictures/f40d3df306cdcecf6a681051c3cea6f9.png"/>
  <manifest:file-entry manifest:media-type="image/png" manifest:full-path="Pictures/8415d09c8c8383332279c3cd745c02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nstallation_du_plug-in"/>1.</text:span> Cliquez sur <text:span text:style-name="Strong_20_Emphasis">Store</text:span> dans l'onglet <text:span text:style-name="Strong_20_Emphasis">Insertion</text:span> de <text:span text:style-name="Strong_20_Emphasis">Powerpoint</text:span>.</text:p>
      <text:p text:style-name="Text_20_body"><text:span text:style-name="Strong_20_Emphasis">2.</text:span> Recherchez le complément <text:span text:style-name="Strong_20_Emphasis">Wooclap</text:span>.</text:p>
      <text:p text:style-name="Text_20_body"><text:span text:style-name="Strong_20_Emphasis">3.</text:span> Cliquez sur <text:span text:style-name="Strong_20_Emphasis">Ajouter</text:span>.</text:p>
      <text:p text:style-name="Text_20_body"><draw:frame draw:style-name="media" draw:name="0" text:anchor-type="as-char" draw:z-index="0" svg:width="23.8125cm" style:rel-width="100%" svg:height="12.660125588697cm" style:rel-height="scale"><draw:image xlink:href="Pictures/1d39d3a7e012187e1545159e8c29ee16.png" xlink:type="simple" xlink:show="embed" xlink:actuate="onLoad"/></draw:frame></text:p>
      <text:p text:style-name="Text_20_body"><draw:frame draw:style-name="media" draw:name="1" text:anchor-type="as-char" draw:z-index="1" svg:width="23.8125cm" style:rel-width="100%" svg:height="12.602231210856cm" style:rel-height="scale"><draw:image xlink:href="Pictures/f40d3df306cdcecf6a681051c3cea6f9.png" xlink:type="simple" xlink:show="embed" xlink:actuate="onLoad"/></draw:frame></text:p>
      <text:p text:style-name="Text_20_body"><text:span text:style-name="Strong_20_Emphasis">4.</text:span> Entrez votre <text:span text:style-name="Strong_20_Emphasis">adresse e-mail</text:span> et votre <text:span text:style-name="Strong_20_Emphasis">mot-de-passe</text:span> pour vous connecter au service.</text:p>
      <text:p text:style-name="Text_20_body"><draw:frame draw:style-name="media" draw:name="2" text:anchor-type="as-char" draw:z-index="2" svg:width="23.8125cm" style:rel-width="100%" svg:height="12.570813771518cm" style:rel-height="scale"><draw:image xlink:href="Pictures/8415d09c8c8383332279c3cd745c025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05:12</meta:creation-date>
    <dc:creator>Generated</dc:creator>
    <dc:date>2026-08-25T15::05:12</dc:date>
    <dc:language>en-US</dc:language>
    <meta:editing-cycles>1</meta:editing-cycles>
    <meta:editing-duration>PT0S</meta:editing-duration>
    <dc:title>installation_du_plug-in</dc:title>
  </office:meta>
</office:document-meta>
</file>