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fb686493d17e41c1de80798c7a26d7.png"/>
  <manifest:file-entry manifest:media-type="image/png" manifest:full-path="Pictures/b383d7bb2475a5b761d605bfe184c7df.png"/>
  <manifest:file-entry manifest:media-type="image/png" manifest:full-path="Pictures/fcb944cb3701a418f3da74cf8ad06eef.png"/>
  <manifest:file-entry manifest:media-type="image/png" manifest:full-path="Pictures/fb69d603a12a3a74216cbff7689fd3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imeline"/><text:bookmark-start text:name="__RefHeading___frise_chronologique_timeline_1"/><text:bookmark-start text:name="frise_chronologique_timeline"/>Frise chronologique (Timeline)<text:bookmark-end text:name="__RefHeading___frise_chronologique_timeline_1"/><text:bookmark-end text:name="frise_chronologique_timeline"/></text:h>
      <text:p text:style-name="Text_20_body">Sur la première page et tous les éléments suivants que vous ajoutez à votre montage, il y a un onglet Média dans lequel vous pouvez ajouter du son, des images et des vidéos provenant de sources externes.</text:p>
      <text:p text:style-name="Text_20_body"><text:span text:style-name="Strong_20_Emphasis">Insérer une image Wikimedia</text:span> (il s'agit d'une image différente de la miniature).</text:p>
      <text:p text:style-name="Text_20_body"><text:span text:style-name="Strong_20_Emphasis">1.</text:span> Cliquez sur l'onglet Média pour l'ouvrir.</text:p>
      <text:p text:style-name="Text_20_body"><text:span text:style-name="Strong_20_Emphasis">2.</text:span> Sous Média, entrez le lien vers le média que vous souhaitez inclure, ici un lien Wikimedia.</text:p>
      <text:p text:style-name="Text_20_body"><text:span text:style-name="Strong_20_Emphasis">3.</text:span> Ajouter des crédits pour attribuer le média à sa source.</text:p>
      <text:p text:style-name="Text_20_body"><text:span text:style-name="Strong_20_Emphasis">4.</text:span> Ajoutez une légende qui accompagnera le média. Cela devrait inclure le titre et peut-être une courte description.</text:p>
      <text:p text:style-name="Text_20_body">Voici un exemple de paramétrage :</text:p>
      <text:p text:style-name="Text_20_body"><draw:frame draw:style-name="media" draw:name="0" text:anchor-type="as-char" draw:z-index="0" svg:width="13.229166666667cm" style:rel-width="100%" svg:height="10.630829813446cm" style:rel-height="scale"><draw:image xlink:href="Pictures/e0fb686493d17e41c1de80798c7a26d7.png" xlink:type="simple" xlink:show="embed" xlink:actuate="onLoad"/></draw:frame>
<draw:frame draw:style-name="media" draw:name="1" text:anchor-type="as-char" draw:z-index="1" svg:width="17.197916666667cm" style:rel-width="100%" svg:height="10.660503472222cm" style:rel-height="scale"><draw:image xlink:href="Pictures/b383d7bb2475a5b761d605bfe184c7df.png" xlink:type="simple" xlink:show="embed" xlink:actuate="onLoad"/></draw:frame></text:p>
      <text:p text:style-name="Text_20_body">Pour obtenir l'adresse de l'image, voici la procédure à suivre (on clique sur l'image dans Wikipedia) :</text:p>
      <text:p text:style-name="Text_20_body"><draw:frame draw:style-name="media" draw:name="2" text:anchor-type="as-char" draw:z-index="2" svg:width="17.197916666667cm" style:rel-width="100%" svg:height="8.8456872121856cm" style:rel-height="scale"><draw:image xlink:href="Pictures/fcb944cb3701a418f3da74cf8ad06eef.png" xlink:type="simple" xlink:show="embed" xlink:actuate="onLoad"/></draw:frame>
<draw:frame draw:style-name="media" draw:name="3" text:anchor-type="as-char" draw:z-index="3" svg:width="15.345833333333cm" style:rel-width="100%" svg:height="9.1242611265647cm" style:rel-height="scale"><draw:image xlink:href="Pictures/fb69d603a12a3a74216cbff7689fd3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43:24</meta:creation-date>
    <dc:creator>Generated</dc:creator>
    <dc:date>2026-08-10T18::43:24</dc:date>
    <dc:language>en-US</dc:language>
    <meta:editing-cycles>1</meta:editing-cycles>
    <meta:editing-duration>PT0S</meta:editing-duration>
    <dc:title>h5p:timeline</dc:title>
  </office:meta>
</office:document-meta>
</file>