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  <manifest:file-entry manifest:media-type="image/png" manifest:full-path="Pictures/6bccacbbd3619b0d2641ca286fd67d1a.png"/>
  <manifest:file-entry manifest:media-type="image/png" manifest:full-path="Pictures/7df7656920f21b20ddaf9128705b8c31.png"/>
  <manifest:file-entry manifest:media-type="image/png" manifest:full-path="Pictures/66ba9eb4e0da497433ff466da9d6965d.png"/>
  <manifest:file-entry manifest:media-type="image/png" manifest:full-path="Pictures/50128ca4726db47b275c86ebcf828e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:texte-a-trous"/><text:bookmark-start text:name="__RefHeading___texte_a_trous_fill_in_the_blanks_1"/><text:bookmark-start text:name="texte_a_trous_fill_in_the_blanks"/>Texte à trous (Fill in the blanks)<text:bookmark-end text:name="__RefHeading___texte_a_trous_fill_in_the_blanks_1"/><text:bookmark-end text:name="texte_a_trous_fill_in_the_blanks"/></text:h>
      <text:p text:style-name="Text_20_body">Ce module H5P vous permettra de créer une <text:span text:style-name="Strong_20_Emphasis">un texte à trous</text:span> qui viendra favoriser l'auto-évaluation et la progression dans l'acquisition des connaissances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Notez que chaque étoile rouge indique le caractère obligatoire de certains champs.</text:p>
          </table:table-cell>
        </table:table-row>
      </table:table>
      <text:p text:style-name="Text_20_body">Dans un <text:span text:style-name="Strong_20_Emphasis">premier temps</text:span>, vous devrez ajouter un titre et écrire votre consigne (voir capture ci-dessous) :
<draw:frame draw:style-name="media" draw:name="1" text:anchor-type="as-char" draw:z-index="1" svg:width="24.4475cm" style:rel-width="100%" svg:height="11.456458333333cm" style:rel-height="scale"><draw:image xlink:href="Pictures/6bccacbbd3619b0d2641ca286fd67d1a.png" xlink:type="simple" xlink:show="embed" xlink:actuate="onLoad"/></draw:frame></text:p>
      <text:p text:style-name="Text_20_body"><text:span text:style-name="Strong_20_Emphasis">Juste en dessous</text:span>, vous serez en mesure d'écrire directement le contenu de l'activité :
<draw:frame draw:style-name="media" draw:name="2" text:anchor-type="as-char" draw:z-index="2" svg:width="24.368125cm" style:rel-width="100%" svg:height="6.5352083333333cm" style:rel-height="scale"><draw:image xlink:href="Pictures/7df7656920f21b20ddaf9128705b8c31.png" xlink:type="simple" xlink:show="embed" xlink:actuate="onLoad"/></draw:frame></text:p>
      <text:p text:style-name="Text_20_body">Si vous souhaitez davantage d'espaces de texte, cliquez sur le bouton <text:span text:style-name="Strong_20_Emphasis">'Ajouter bloc de texte'</text:span>. La limite d'affichage des blocs de texte est de <text:span text:style-name="Strong_20_Emphasis">30</text:span>, et chaque bloc peut contenir beaucoup de texte.
Pour savoir comment paramétrer votre activité (ajouter les espaces à trouver, ajouter et séparer les différentes réponses possibles), vous pouvez cliquer sur <text:span text:style-name="Strong_20_Emphasis">'Afficher les instructions'</text:span>.</text:p>
      <text:p text:style-name="Horizontal_20_Line"/>
      <text:p text:style-name="Text_20_body">Comme dans la majorité des activités proposées par H5P, vous serez également en mesure d'ajouter de la rétroaction en dépliant l'onglet <text:span text:style-name="Strong_20_Emphasis">'Feedback général'</text:span>. Si vous souhaitez en ajouter, vous n'aurez qu'à ajouter le nombre d'intervalles souhaité ainsi que le commentaire associé.</text:p>
      <text:p text:style-name="Text_20_body">Dans l'onglet suivant <text:span text:style-name="Strong_20_Emphasis">'Options générales'</text:span>, vous aurez la possibilité de paramétrer le comportement de votre activité (possibilité de recommencer l'activité, accepter correction immédiate, etc).</text:p>
      <text:p text:style-name="Text_20_body">Dans le dernier onglet <text:span text:style-name="Strong_20_Emphasis">'Modifications des textes et traductions'</text:span>, vous pouvez choisir la langue de votre activité ainsi que de modifier les éléments de texte visibles dans votre activité.</text:p>
      <text:h text:style-name="Heading_20_3" text:outline-level="3"><text:bookmark-start text:name="__RefHeading___plus_concretement_2"/><text:bookmark-start text:name="plus_concretement"/>Plus concrètement<text:bookmark-end text:name="__RefHeading___plus_concretement_2"/><text:bookmark-end text:name="plus_concretement"/></text:h>
      <text:p text:style-name="Text_20_body"><draw:frame draw:style-name="media" draw:name="3" text:anchor-type="as-char" draw:z-index="3" svg:width="33.363958333333cm" style:rel-width="100%" svg:height="8.89cm" style:rel-height="scale"><draw:image xlink:href="Pictures/66ba9eb4e0da497433ff466da9d6965d.png" xlink:type="simple" xlink:show="embed" xlink:actuate="onLoad"/></draw:frame></text:p>
      <text:p text:style-name="Text_20_body"><text:span text:style-name="Strong_20_Emphasis">Une fois que vous avez ajouté et paramétré le contenu de votre activité, voici un exemple de résultat qui s'affichera (voir capture) :</text:span>
<draw:frame draw:style-name="media" draw:name="4" text:anchor-type="as-char" draw:z-index="4" svg:width="26.273125cm" style:rel-width="100%" svg:height="6.6410416666667cm" style:rel-height="scale"><draw:image xlink:href="Pictures/50128ca4726db47b275c86ebcf828eb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3::35:29</meta:creation-date>
    <dc:creator>Generated</dc:creator>
    <dc:date>2026-08-15T23::35:29</dc:date>
    <dc:language>en-US</dc:language>
    <meta:editing-cycles>1</meta:editing-cycles>
    <meta:editing-duration>PT0S</meta:editing-duration>
    <dc:title>h5p:texte-a-trous</dc:title>
  </office:meta>
</office:document-meta>
</file>