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791ce1550d5928f889660737f6aaf70.png"/>
  <manifest:file-entry manifest:media-type="image/png" manifest:full-path="Pictures/64efed38e16575f947239824342e6b1f.png"/>
  <manifest:file-entry manifest:media-type="image/png" manifest:full-path="Pictures/ce44cd9ae57b3214cfd343792b237a20.png"/>
  <manifest:file-entry manifest:media-type="image/png" manifest:full-path="Pictures/1971897a30600c487e1c9b4acccd06e4.png"/>
  <manifest:file-entry manifest:media-type="image/png" manifest:full-path="Pictures/4751d32d565736aa0235fe6af75878e7.png"/>
  <manifest:file-entry manifest:media-type="image/png" manifest:full-path="Pictures/27b0c83e5bc61b6e6456902eab7ab2ca.png"/>
  <manifest:file-entry manifest:media-type="image/png" manifest:full-path="Pictures/9a7a8e1b1977a077b2cba1fa8fbb037f.png"/>
  <manifest:file-entry manifest:media-type="image/png" manifest:full-path="Pictures/c95a740acffef469f2adf4898a532c54.png"/>
  <manifest:file-entry manifest:media-type="image/png" manifest:full-path="Pictures/0356a01567b46ef200d0182d542a1e2f.png"/>
  <manifest:file-entry manifest:media-type="image/png" manifest:full-path="Pictures/5c9540608c85cbabe6f51dbd44f4e4bf.png"/>
  <manifest:file-entry manifest:media-type="image/png" manifest:full-path="Pictures/5d8588faf47afa4ab7535f87527670e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5p:gestion_banque_contenus"/><text:bookmark-start text:name="__RefHeading___gestion_de_la_banque_de_contenus_h5p_1"/><text:bookmark-start text:name="gestion_de_la_banque_de_contenus_h5p"/>Gestion de la banque de contenus H5P<text:bookmark-end text:name="__RefHeading___gestion_de_la_banque_de_contenus_h5p_1"/><text:bookmark-end text:name="gestion_de_la_banque_de_contenus_h5p"/></text:h>
      <text:h text:style-name="Heading_20_2" text:outline-level="2"><text:bookmark-start text:name="__RefHeading___renommer_une_activite_h5p_2"/><text:bookmark-start text:name="renommer_une_activite_h5p"/>Renommer une activité  h5p<text:bookmark-end text:name="__RefHeading___renommer_une_activite_h5p_2"/><text:bookmark-end text:name="renommer_une_activite_h5p"/></text:h>
      <text:p text:style-name="Text_20_body">Pour renommer une activité de type H5p, il faut :</text:p>
      <text:list text:style-name="List_20_1" text:continue-numbering="false">
        <text:list-item>
          <text:p text:style-name="List_20_1_Content_First"> aller dans banque de contenu ;</text:p>
        </text:list-item>
        <text:list-item>
          <text:p text:style-name="List_20_1_Content"> cliquer sur l’activité souhaitée ;</text:p>
        </text:list-item>
        <text:list-item>
          <text:p text:style-name="List_20_1_Content_Last"> cliquer sur la roue crantée (en haut à droite), choisir dans le menu déroulant “Renommer” ;</text:p>
        </text:list-item>
      </text:list>
      <text:p text:style-name="Text_20_body"><draw:frame draw:style-name="mediacenter" draw:name="0" text:anchor-type="paragraph" draw:z-index="0" svg:width="19.288125cm" style:rel-width="100%" svg:height="8.9429166666667cm" style:rel-height="scale"><draw:image xlink:href="Pictures/9791ce1550d5928f889660737f6aaf70.png" xlink:type="simple" xlink:show="embed" xlink:actuate="onLoad"/></draw:frame></text:p>
      <text:list text:style-name="List_20_1" text:continue-numbering="false">
        <text:list-item>
          <text:p text:style-name="LastListParagraph_List_20_1_Content_First"> modifier le nom puis, cliquer sur “Renommer” :</text:p>
        </text:list-item>
      </text:list>
      <text:p text:style-name="Text_20_body"><draw:frame draw:style-name="mediacenter" draw:name="1" text:anchor-type="paragraph" draw:z-index="1" svg:width="12.065cm" svg:height="5.87375cm"><draw:image xlink:href="Pictures/64efed38e16575f947239824342e6b1f.png" xlink:type="simple" xlink:show="embed" xlink:actuate="onLoad"/></draw:frame></text:p>
      <text:h text:style-name="Heading_20_2" text:outline-level="2"><text:bookmark-start text:name="__RefHeading___supprimer_une_activite_h5p_3"/><text:bookmark-start text:name="supprimer_une_activite_h5p"/>Supprimer une activité H5P<text:bookmark-end text:name="__RefHeading___supprimer_une_activite_h5p_3"/><text:bookmark-end text:name="supprimer_une_activite_h5p"/></text:h>
      <text:p text:style-name="Text_20_body">Les activités H5P peuvent être supprimée directement dans la banque de contenu. </text:p>
      <text:p text:style-name="Text_20_body">Cliquez sur la “banque de contenu” du panneau de navigation latéral puis choisissez et cliquez sur l'activité à supprimer : </text:p>
      <text:p text:style-name="Text_20_body"><draw:frame draw:style-name="media" draw:name="2" text:anchor-type="as-char" draw:z-index="2" svg:width="15.875cm" style:rel-width="100%" svg:height="7.7744453574363cm" style:rel-height="scale"><draw:image xlink:href="Pictures/ce44cd9ae57b3214cfd343792b237a20.png" xlink:type="simple" xlink:show="embed" xlink:actuate="onLoad"/></draw:frame></text:p>
      <text:p text:style-name="Text_20_body">En haut à droite, en regard du titre de votre activité, cliquez sur la roue dentée :
<draw:frame draw:style-name="media" draw:name="3" text:anchor-type="as-char" draw:z-index="3" svg:width="15.875cm" style:rel-width="100%" svg:height="4.105890052356cm" style:rel-height="scale"><draw:image xlink:href="Pictures/1971897a30600c487e1c9b4acccd06e4.png" xlink:type="simple" xlink:show="embed" xlink:actuate="onLoad"/></draw:frame></text:p>
      <text:h text:style-name="Heading_20_2" text:outline-level="2"><text:bookmark-start text:name="__RefHeading___telecharger_une_activite_h5p_4"/><text:bookmark-start text:name="telecharger_une_activite_h5p"/>Télécharger une activité  h5p<text:bookmark-end text:name="__RefHeading___telecharger_une_activite_h5p_4"/><text:bookmark-end text:name="telecharger_une_activite_h5p"/></text:h>
      <text:p text:style-name="Text_20_body">Il est possible de télécharger une activité h5p depuis la banque de contenu. Cette nouvelle fonctionnalité peut être utile pour garder une copie de l’activité ou afin de déployer l’activité dans d’autres espaces de cours. </text:p>
      <text:p text:style-name="Text_20_body">Pour ce faire : </text:p>
      <text:list text:style-name="Numbering_20_1" text:continue-numbering="false">
        <text:list-item>
          <text:p text:style-name="Numbering_20_1_Content_First"> il faut aller dans banque de contenu ; </text:p>
        </text:list-item>
        <text:list-item>
          <text:p text:style-name="Numbering_20_1_Content"> cliquer sur l’activité souhaitée ;</text:p>
        </text:list-item>
        <text:list-item>
          <text:p text:style-name="Numbering_20_1_Content"> puis dans la roue crantée (en haut à droite), choisir dans le menu déroulant télécharger ;</text:p>
        </text:list-item>
        <text:list-item>
          <text:p text:style-name="Numbering_20_1_Content_Last"> enfin enregistrer le fichier qui sera téléchargé en format h5p.</text:p>
        </text:list-item>
      </text:list>
      <text:p text:style-name="Text_20_body"><draw:frame draw:style-name="media" draw:name="4" text:anchor-type="as-char" draw:z-index="4" svg:width="2.6458333333333cm" svg:height="5.2264269406393cm"><draw:image xlink:href="Pictures/4751d32d565736aa0235fe6af75878e7.png" xlink:type="simple" xlink:show="embed" xlink:actuate="onLoad"/></draw:frame> <draw:frame draw:style-name="media" draw:name="5" text:anchor-type="as-char" draw:z-index="5" svg:width="10.583333333333cm" style:rel-width="100%" svg:height="5.8269030239833cm" style:rel-height="scale"><draw:image xlink:href="Pictures/27b0c83e5bc61b6e6456902eab7ab2ca.png" xlink:type="simple" xlink:show="embed" xlink:actuate="onLoad"/></draw:frame></text:p>
      <text:p text:style-name="Text_20_body"><draw:frame draw:style-name="media" draw:name="6" text:anchor-type="as-char" draw:z-index="6" svg:width="10.583333333333cm" style:rel-width="100%" svg:height="5.249735868991cm" style:rel-height="scale"><draw:image xlink:href="Pictures/9a7a8e1b1977a077b2cba1fa8fbb037f.png" xlink:type="simple" xlink:show="embed" xlink:actuate="onLoad"/></draw:frame></text:p>
      <text:h text:style-name="Heading_20_2" text:outline-level="2"><text:bookmark-start text:name="__RefHeading___remplacer_une_activite_h5p_5"/><text:bookmark-start text:name="remplacer_une_activite_h5p"/>Remplacer une activité  h5p<text:bookmark-end text:name="__RefHeading___remplacer_une_activite_h5p_5"/><text:bookmark-end text:name="remplacer_une_activite_h5p"/></text:h>
      <text:p text:style-name="Text_20_body">Il est également possible de remplacer une activité h5p. </text:p>
      <text:p text:style-name="Text_20_body">Cette option permet de modifier un contenu h5p par un autre ou de restaurer une version plus récente de la même activité.</text:p>
      <text:p text:style-name="Text_20_body">Pour ce faire il vous suffit, après avoir suivi deux premières étapes décrites précédemment, de : </text:p>
      <text:list text:style-name="Numbering_20_1" text:continue-numbering="false">
        <text:list-item>
          <text:p text:style-name="Numbering_20_1_Content_First"> cliquer dans le menu déroulant sur remplacer par le fichier ;</text:p>
        </text:list-item>
        <text:list-item>
          <text:p text:style-name="Numbering_20_1_Content"> puis choisir dans la banque de contenu ou dans tout autre dossier ou se trouve le fichier h5p ; </text:p>
        </text:list-item>
        <text:list-item>
          <text:p text:style-name="Numbering_20_1_Content_Last"> cliquer enfin sur enregistrer.</text:p>
        </text:list-item>
      </text:list>
      <text:p text:style-name="Text_20_body"><draw:frame draw:style-name="media" draw:name="7" text:anchor-type="as-char" draw:z-index="7" svg:width="10.583333333333cm" style:rel-width="100%" svg:height="5.2238247863248cm" style:rel-height="scale"><draw:image xlink:href="Pictures/c95a740acffef469f2adf4898a532c54.png" xlink:type="simple" xlink:show="embed" xlink:actuate="onLoad"/></draw:frame>    <draw:frame draw:style-name="media" draw:name="8" text:anchor-type="as-char" draw:z-index="8" svg:width="10.583333333333cm" style:rel-width="100%" svg:height="6.115400581154cm" style:rel-height="scale"><draw:image xlink:href="Pictures/0356a01567b46ef200d0182d542a1e2f.png" xlink:type="simple" xlink:show="embed" xlink:actuate="onLoad"/></draw:frame>    <draw:frame draw:style-name="media" draw:name="9" text:anchor-type="as-char" draw:z-index="9" svg:width="10.583333333333cm" style:rel-width="100%" svg:height="6.3032495557248cm" style:rel-height="scale"><draw:image xlink:href="Pictures/5c9540608c85cbabe6f51dbd44f4e4bf.png" xlink:type="simple" xlink:show="embed" xlink:actuate="onLoad"/></draw:frame></text:p>
      <text:h text:style-name="Heading_20_2" text:outline-level="2"><text:bookmark-start text:name="__RefHeading___rendre_une_activite_h5p_non_listee_6"/><text:bookmark-start text:name="rendre_une_activite_h5p_non_listee"/>Rendre une activité  h5p non listée.<text:bookmark-end text:name="__RefHeading___rendre_une_activite_h5p_non_listee_6"/><text:bookmark-end text:name="rendre_une_activite_h5p_non_listee"/></text:h>
      <text:p text:style-name="Text_20_body">Une autre fonctionnalité de gestion d’un contenu h5p est de le rendre non listé. Cette option peut être pratique entre-autre, par exemple de permettre à l’enseignant et seulement lui , de rendre visible une activité h5p .</text:p>
      <text:p text:style-name="Text_20_body">Cela permet entre-autre de ne pas surcharger l’affichage d’une banque de question qui est commune à plusieurs enseignants.</text:p>
      <text:p text:style-name="Text_20_body">Pour cela, il vous suffit simplement de :</text:p>
      <text:list text:style-name="Numbering_20_1" text:continue-numbering="false">
        <text:list-item>
          <text:p text:style-name="Numbering_20_1_Content_First"> cliquer sur l'activité souhaitée ;</text:p>
        </text:list-item>
        <text:list-item>
          <text:p text:style-name="Numbering_20_1_Content_Last"> puis choisir rendre non listé dans le menu déroulant de la roue crantée.</text:p>
        </text:list-item>
      </text:list>
      <text:p text:style-name="Text_20_body"><draw:frame draw:style-name="media" draw:name="10" text:anchor-type="as-char" draw:z-index="10" svg:width="10.583333333333cm" style:rel-width="100%" svg:height="5.1784759358289cm" style:rel-height="scale"><draw:image xlink:href="Pictures/5d8588faf47afa4ab7535f87527670e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2::55:08</meta:creation-date>
    <dc:creator>Generated</dc:creator>
    <dc:date>2026-08-13T02::55:08</dc:date>
    <dc:language>en-US</dc:language>
    <meta:editing-cycles>1</meta:editing-cycles>
    <meta:editing-duration>PT0S</meta:editing-duration>
    <dc:title>h5p:gestion_banque_contenus</dc:title>
  </office:meta>
</office:document-meta>
</file>