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02c9eb19444ca91857b2f66d647e6b.png"/>
  <manifest:file-entry manifest:media-type="image/png" manifest:full-path="Pictures/d1901dbc460fff80e838c551f0a72122.png"/>
  <manifest:file-entry manifest:media-type="image/png" manifest:full-path="Pictures/bbb7f9223d4a2a824995982645a56637.png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nect:start"/><text:bookmark-start text:name="__RefHeading___donner_acces_a_l_enregistrement_d_une_webconference_1"/><text:bookmark-start text:name="donner_acces_a_l_enregistrement_d_une_webconference"/>Donner accès à l'enregistrement d'une webconférence<text:bookmark-end text:name="__RefHeading___donner_acces_a_l_enregistrement_d_une_webconference_1"/><text:bookmark-end text:name="donner_acces_a_l_enregistrement_d_une_webconference"/></text:h>
      <text:p text:style-name="Text_20_body">Se connecter sur <text:a xlink:type="simple" xlink:href="https://cemu-unicaen.adobeconnect.com/system/login?next=%2Fadmin&amp;set-lang=fr" text:style-name="Internet_20_link" text:visited-style-name="Visited_20_Internet_20_Link"> Adobe Connect</text:a>.</text:p>
      <text:p text:style-name="Text_20_body">1. Cliquez sur l'onglet <text:span text:style-name="Strong_20_Emphasis">Réunions</text:span>.</text:p>
      <text:p text:style-name="Text_20_body">2. Cliquer sur l'onglet <text:span text:style-name="Strong_20_Emphasis">Réunions partagées</text:span>.</text:p>
      <text:p text:style-name="Text_20_body">Cliquer sur le nom de la salle de réunion concernée par l'enregistrement.</text:p>
      <text:p text:style-name="Text_20_body">3. Cliquer sur l'onglet <text:span text:style-name="Strong_20_Emphasis">Enregistrement</text:span>.</text:p>
      <text:p text:style-name="Text_20_body"><draw:frame draw:style-name="mediacenter" draw:name="0" text:anchor-type="paragraph" draw:z-index="0" svg:width="26.140833333333cm" style:rel-width="100%" svg:height="11.43cm" style:rel-height="scale"><draw:image xlink:href="Pictures/1102c9eb19444ca91857b2f66d647e6b.png" xlink:type="simple" xlink:show="embed" xlink:actuate="onLoad"/></draw:frame></text:p>
      <text:p text:style-name="Text_20_body">À droite du nom de l'enregistrement concerné, cliquer sur le bouton <text:span text:style-name="Strong_20_Emphasis">Actions</text:span> puis <text:span text:style-name="Strong_20_Emphasis">Rendre disponible hors connexion</text:span>.</text:p>
      <text:p text:style-name="Text_20_body"><draw:frame draw:style-name="mediacenter" draw:name="1" text:anchor-type="paragraph" draw:z-index="1" svg:width="7.8052083333333cm" svg:height="3.175cm"><draw:image xlink:href="Pictures/d1901dbc460fff80e838c551f0a72122.png" xlink:type="simple" xlink:show="embed" xlink:actuate="onLoad"/></draw:frame></text:p>
      <text:p text:style-name="Text_20_body">La salle de réunion s'ouvre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eiller à suivre les recommandations qui s'affichent, à savoir :</text:p>
            <text:list text:style-name="List_20_1" text:continue-numbering="false">
              <text:list-item>
                <text:p text:style-name="List_20_1_Content_First"> résolution d'écran supérieure à 1024x768px</text:p>
              </text:list-item>
              <text:list-item>
                <text:p text:style-name="List_20_1_Content"> éviter les activités qui nécessitent de nombreuses ressources réseau ou système</text:p>
              </text:list-item>
              <text:list-item>
                <text:p text:style-name="List_20_1_Content_Last"> désactiver l'économiseur d'écran et contrôler les paramètres d'alimentation</text:p>
              </text:list-item>
            </text:list>
          </table:table-cell>
        </table:table-row>
      </table:table>
      <text:p text:style-name="Text_20_body">Cliquer sur le bouton <text:span text:style-name="Strong_20_Emphasis">suivant</text:span>.</text:p>
      <text:p text:style-name="Text_20_body">Sélectionner Full HD, puis cliquer sur le bouton <text:span text:style-name="Strong_20_Emphasis">Procéder à l'enregistrement hors connexion</text:span>. </text:p>
      <text:p text:style-name="Text_20_body">Sélectionner le dossier dans lequel la vidéo sera enregistrée.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référer l'enregistrement en local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9::03:50</meta:creation-date>
    <dc:creator>Generated</dc:creator>
    <dc:date>2026-08-09T19::03:50</dc:date>
    <dc:language>en-US</dc:language>
    <meta:editing-cycles>1</meta:editing-cycles>
    <meta:editing-duration>PT0S</meta:editing-duration>
    <dc:title>connect:start</dc:title>
  </office:meta>
</office:document-meta>
</file>