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988d960be7536521a2b8d56a74f15d.png"/>
  <manifest:file-entry manifest:media-type="image/png" manifest:full-path="Pictures/3f458ace026a56ab6656343469d0c3af.png"/>
  <manifest:file-entry manifest:media-type="image/png" manifest:full-path="Pictures/5502d7a817cf4ece41e91ba139db82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sauvegarde_enregistrement"/><text:bookmark-start text:name="__RefHeading___intro_1"/><text:bookmark-start text:name="intro"/>Intro<text:bookmark-end text:name="__RefHeading___intro_1"/><text:bookmark-end text:name="intro"/></text:h>
      <text:p text:style-name="Text_20_body">Pour conserver l'enregistrement d’une visioconférence réalisée depuis l'outil BBB il faut suivre les trois étapes décrites ci-dessous.</text:p>
      <text:h text:style-name="Heading_20_2" text:outline-level="2"><text:bookmark-start text:name="__RefHeading___premiere_etapesauvegarde_locale_de_l_enregistrement_2"/><text:bookmark-start text:name="premiere_etapesauvegarde_locale_de_l_enregistrement"/>Première étape: Sauvegarde locale de l'enregistrement<text:bookmark-end text:name="__RefHeading___premiere_etapesauvegarde_locale_de_l_enregistrement_2"/><text:bookmark-end text:name="premiere_etapesauvegarde_locale_de_l_enregistrement"/></text:h>
      <text:p text:style-name="Text_20_body">Pour ce faire, il faut:</text:p>
      <text:list text:style-name="Numbering_20_1" text:continue-numbering="false">
        <text:list-item>
          <text:p text:style-name="Numbering_20_1_Content_First"> Tout d'abord aller dans l’enregistrement. </text:p>
        </text:list-item>
        <text:list-item>
          <text:p text:style-name="Numbering_20_1_Content"> Lancer le visionnage de la vidéo.</text:p>
        </text:list-item>
        <text:list-item>
          <text:p text:style-name="Numbering_20_1_Content"> Cliquer sur 'enregistre la vidéo sous'.</text:p>
        </text:list-item>
        <text:list-item>
          <text:p text:style-name="Numbering_20_1_Content"> Enfin l'enregistrer sur voter ordinateur.</text:p>
        </text:list-item>
        <text:list-item>
          <text:p text:style-name="Numbering_20_1_Content_Last"> </text:p>
        </text:list-item>
      </text:list>
      <text:p text:style-name="Text_20_body"><draw:frame draw:style-name="media" draw:name="0" text:anchor-type="as-char" draw:z-index="0" svg:width="26.458333333333cm" style:rel-width="100%" svg:height="12.59854635935cm" style:rel-height="scale"><draw:image xlink:href="Pictures/3a988d960be7536521a2b8d56a74f15d.png" xlink:type="simple" xlink:show="embed" xlink:actuate="onLoad"/></draw:frame></text:p>
      <text:h text:style-name="Heading_20_2" text:outline-level="2"><text:bookmark-start text:name="__RefHeading___seconde_etapedeposer_le_fichier_video_dans_la_mediatheque_pod_3"/><text:bookmark-start text:name="seconde_etapedeposer_le_fichier_video_dans_la_mediatheque_pod"/>Seconde étape: Déposer le fichier vidéo dans la médiatheque POD<text:bookmark-end text:name="__RefHeading___seconde_etapedeposer_le_fichier_video_dans_la_mediatheque_pod_3"/><text:bookmark-end text:name="seconde_etapedeposer_le_fichier_video_dans_la_mediatheque_pod"/></text:h>
      <text:list text:style-name="Numbering_20_1" text:continue-numbering="false">
        <text:list-item>
          <text:p text:style-name="Numbering_20_1_Content_First"> Se connecter à la médiathèque pédagogique <text:a xlink:type="simple" xlink:href="https://mediatheque-pedagogique.unicaen.fr/" text:style-name="Internet_20_link" text:visited-style-name="Visited_20_Internet_20_Link">POD</text:a></text:p>
        </text:list-item>
        <text:list-item>
          <text:p text:style-name="Numbering_20_1_Content"> Cliquer sur 'Ajouter une vidéo</text:p>
        </text:list-item>
        <text:list-item>
          <text:p text:style-name="Numbering_20_1_Content_Last"> Remplir les champs du formulaires et déposer la vidéo précédemment sauvegardée sur son ordinateur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l faut veiller à créer la vidéo en respectant les consignes décrites dans la rubrique 'mise en ligne'.</text:p>
          </table:table-cell>
        </table:table-row>
      </table:table>
      <text:p text:style-name="Text_20_body"><draw:frame draw:style-name="media" draw:name="2" text:anchor-type="as-char" draw:z-index="2" svg:width="38.708541666667cm" style:rel-width="100%" svg:height="24.844375cm" style:rel-height="scale"><draw:image xlink:href="Pictures/5502d7a817cf4ece41e91ba139db821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26:44</meta:creation-date>
    <dc:creator>Generated</dc:creator>
    <dc:date>2026-09-16T21::26:44</dc:date>
    <dc:language>en-US</dc:language>
    <meta:editing-cycles>1</meta:editing-cycles>
    <meta:editing-duration>PT0S</meta:editing-duration>
    <dc:title>bbb:sauvegarde_enregistrement</dc:title>
  </office:meta>
</office:document-meta>
</file>