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0c5c76573890f349bbc4782b0c06ea.png"/>
  <manifest:file-entry manifest:media-type="image/png" manifest:full-path="Pictures/53861f74fe4d843248025a56cfd0ee04.png"/>
  <manifest:file-entry manifest:media-type="image/png" manifest:full-path="Pictures/e076b67d824c4db3710accb222e45240.png"/>
  <manifest:file-entry manifest:media-type="image/png" manifest:full-path="Pictures/325ce9325a2d71626960e44bb5018a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mod_bbb_annonyme"/><text:bookmark-start text:name="__RefHeading___donner_acces_a_une_webconference_bbb_en_mode_anonyme_1"/><text:bookmark-start text:name="donner_acces_a_une_webconference_bbb_en_mode_anonyme"/>Donner accès à une webconférence BBB en mode anonyme<text:bookmark-end text:name="__RefHeading___donner_acces_a_une_webconference_bbb_en_mode_anonyme_1"/><text:bookmark-end text:name="donner_acces_a_une_webconference_bbb_en_mode_anonyme"/></text:h>
      <text:p text:style-name="Text_20_body"><text:span text:style-name="Strong_20_Emphasis">Usages:</text:span>
Par défaut les webconférences ne sont accessibles qu'aux participants inscrits à un cours sur Moodle (Ecampus ou Collegium Santé).</text:p>
      <text:p text:style-name="Text_20_body">Nous avons parfois besoin d'ouvrir les webconférences à des participants qui n'ont pas de persopass ou d'etupass. Par exemple à un tuteur de stage lors d'une soutenance d'étudiant.</text:p>
      <text:h text:style-name="Heading_20_2" text:outline-level="2"><text:bookmark-start text:name="__RefHeading___configurer_l_acces_au_cours_2"/><text:bookmark-start text:name="configurer_l_acces_au_cours"/>Configurer l'accès au cours<text:bookmark-end text:name="__RefHeading___configurer_l_acces_au_cours_2"/><text:bookmark-end text:name="configurer_l_acces_au_cours"/></text:h>
      <text:p text:style-name="Text_20_body">Pour permettre aux “visiteurs anonyme” d’accéder au cours, vous devez ajouter la méthode d'inscription “Accès anonyme”.</text:p>
      <text:p text:style-name="Text_20_body">Accédez à la page des participants , puis cliquez sur la configuration des inscriptions: </text:p>
      <text:p text:style-name="Text_20_body"><draw:frame draw:style-name="media" draw:name="0" text:anchor-type="as-char" draw:z-index="0" svg:width="21.166666666667cm" style:rel-width="100%" svg:height="3.2458306259476cm" style:rel-height="scale"><draw:image xlink:href="Pictures/c50c5c76573890f349bbc4782b0c06ea.png" xlink:type="simple" xlink:show="embed" xlink:actuate="onLoad"/></draw:frame></text:p>
      <text:p text:style-name="Text_20_body">Puis activez le mode d'inscription “Accès anonyme” en cliquant sur l' œil:</text:p>
      <text:p text:style-name="Text_20_body"><draw:frame draw:style-name="media" draw:name="1" text:anchor-type="as-char" draw:z-index="1" svg:width="21.166666666667cm" style:rel-width="100%" svg:height="5.119066560594cm" style:rel-height="scale"><draw:image xlink:href="Pictures/53861f74fe4d843248025a56cfd0ee04.png" xlink:type="simple" xlink:show="embed" xlink:actuate="onLoad"/></draw:frame></text:p>
      <text:p text:style-name="Text_20_body">Vous pouvez sécuriser l'accès en fournissant un mot de passe (configurez en cliquant sur la roue dentée) </text:p>
      <text:h text:style-name="Heading_20_2" text:outline-level="2"><text:bookmark-start text:name="__RefHeading___creer_et_configurer_la_webconference_3"/><text:bookmark-start text:name="creer_et_configurer_la_webconference"/>Créer et configurer la webconférence<text:bookmark-end text:name="__RefHeading___creer_et_configurer_la_webconference_3"/><text:bookmark-end text:name="creer_et_configurer_la_webconference"/></text:h>
      <text:p text:style-name="Text_20_body"><text:a xlink:type="simple" xlink:href="https://webcemu.unicaen.fr/doku.php?id=bbb:mod_bbb_conf" text:style-name="Internet_20_link" text:visited-style-name="Visited_20_Internet_20_Link">Configurer et utiliser une webconférence BigBlueButton (BBB)</text:a></text:p>
      <text:h text:style-name="Heading_20_2" text:outline-level="2"><text:bookmark-start text:name="__RefHeading___donner_acces_a_la_webconference_4"/><text:bookmark-start text:name="donner_acces_a_la_webconference"/>Donner accès à la webconférence<text:bookmark-end text:name="__RefHeading___donner_acces_a_la_webconference_4"/><text:bookmark-end text:name="donner_acces_a_la_webconference"/></text:h>
      <text:p text:style-name="Text_20_body">Dans les paramètres de la webconférence, au niveau de l'item “Participants” , ajoutez le rôle “Visiteur anonyme”</text:p>
      <text:p text:style-name="Text_20_body"><draw:frame draw:style-name="media" draw:name="2" text:anchor-type="as-char" draw:z-index="2" svg:width="21.166666666667cm" style:rel-width="100%" svg:height="1.7189172175008cm" style:rel-height="scale"><draw:image xlink:href="Pictures/e076b67d824c4db3710accb222e45240.png" xlink:type="simple" xlink:show="embed" xlink:actuate="onLoad"/></draw:frame></text:p>
      <text:p text:style-name="Text_20_body">Ensuite , donner au Rôle : “Visiteur anonyme”, le droit de “Participant”</text:p>
      <text:p text:style-name="Text_20_body"><draw:frame draw:style-name="media" draw:name="3" text:anchor-type="as-char" draw:z-index="3" svg:width="21.166666666667cm" style:rel-width="100%" svg:height="8.8393039918117cm" style:rel-height="scale"><draw:image xlink:href="Pictures/325ce9325a2d71626960e44bb5018a9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56:50</meta:creation-date>
    <dc:creator>Generated</dc:creator>
    <dc:date>2026-08-25T17::56:50</dc:date>
    <dc:language>en-US</dc:language>
    <meta:editing-cycles>1</meta:editing-cycles>
    <meta:editing-duration>PT0S</meta:editing-duration>
    <dc:title>bbb:mod_bbb_annonyme</dc:title>
  </office:meta>
</office:document-meta>
</file>