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88863f0eb5d68b8195e6db728a95a2.png"/>
  <manifest:file-entry manifest:media-type="image/png" manifest:full-path="Pictures/fa6294e63a157c6bdbf1d8d0e3e25cab.png"/>
  <manifest:file-entry manifest:media-type="image/png" manifest:full-path="Pictures/994c4f809a5e2f819b27c082e5e39e0b.png"/>
  <manifest:file-entry manifest:media-type="image/png" manifest:full-path="Pictures/2661c69831ce03934abdf9b298985728.png"/>
  <manifest:file-entry manifest:media-type="image/png" manifest:full-path="Pictures/fc6a100a18804527aeb73b7dfc39bdc1.png"/>
  <manifest:file-entry manifest:media-type="image/png" manifest:full-path="Pictures/2b9849dc945234236d12c3011acc0df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bb:mod_bbb_annonyme:participant"/><text:bookmark-start text:name="__RefHeading___comment_se_connecter_a_une_webconference_bbb_anonymement_1"/><text:bookmark-start text:name="comment_se_connecter_a_une_webconference_bbb_anonymement"/>Comment se connecter à une webconférence BBB anonymement ?<text:bookmark-end text:name="__RefHeading___comment_se_connecter_a_une_webconference_bbb_anonymement_1"/><text:bookmark-end text:name="comment_se_connecter_a_une_webconference_bbb_anonymement"/></text:h>
      <text:h text:style-name="Heading_20_2" text:outline-level="2"><text:bookmark-start text:name="__RefHeading___etape_1cliquer_sur_le_lien_puis_sur_connexion_anonyme_2"/><text:bookmark-start text:name="etape_1cliquer_sur_le_lien_puis_sur_connexion_anonyme"/>étape 1 : cliquer sur le lien puis sur connexion anonyme<text:bookmark-end text:name="__RefHeading___etape_1cliquer_sur_le_lien_puis_sur_connexion_anonyme_2"/><text:bookmark-end text:name="etape_1cliquer_sur_le_lien_puis_sur_connexion_anonyme"/></text:h>
      <text:p text:style-name="Text_20_body"><draw:frame draw:style-name="mediacenter" draw:name="0" text:anchor-type="paragraph" draw:z-index="0" svg:width="22.86cm" style:rel-width="100%" svg:height="17.488958333333cm" style:rel-height="scale"><draw:image xlink:href="Pictures/9b88863f0eb5d68b8195e6db728a95a2.png" xlink:type="simple" xlink:show="embed" xlink:actuate="onLoad"/></draw:frame></text:p>
      <text:h text:style-name="Heading_20_2" text:outline-level="2"><text:bookmark-start text:name="__RefHeading___etape_2entrer_le_mot_de_passe_puis_cliquer_sur_envoyer_3"/><text:bookmark-start text:name="etape_2entrer_le_mot_de_passe_puis_cliquer_sur_envoyer"/>étape 2 : Entrer le mot de passe puis cliquer sur "Envoyer"<text:bookmark-end text:name="__RefHeading___etape_2entrer_le_mot_de_passe_puis_cliquer_sur_envoyer_3"/><text:bookmark-end text:name="etape_2entrer_le_mot_de_passe_puis_cliquer_sur_envoyer"/></text:h>
      <text:p text:style-name="Text_20_body"><draw:frame draw:style-name="mediacenter" draw:name="1" text:anchor-type="paragraph" draw:z-index="1" svg:width="35.374791666667cm" style:rel-width="100%" svg:height="17.277291666667cm" style:rel-height="scale"><draw:image xlink:href="Pictures/fa6294e63a157c6bdbf1d8d0e3e25cab.png" xlink:type="simple" xlink:show="embed" xlink:actuate="onLoad"/></draw:frame></text:p>
      <text:h text:style-name="Heading_20_2" text:outline-level="2"><text:bookmark-start text:name="__RefHeading___etape_3cliquer_sur_entrer_dans_la_session_4"/><text:bookmark-start text:name="etape_3cliquer_sur_entrer_dans_la_session"/>étape 3 : cliquer sur "Entrer dans la session"<text:bookmark-end text:name="__RefHeading___etape_3cliquer_sur_entrer_dans_la_session_4"/><text:bookmark-end text:name="etape_3cliquer_sur_entrer_dans_la_session"/></text:h>
      <text:p text:style-name="Text_20_body"><draw:frame draw:style-name="mediacenter" draw:name="2" text:anchor-type="paragraph" draw:z-index="2" svg:width="35.903958333333cm" style:rel-width="100%" svg:height="17.594791666667cm" style:rel-height="scale"><draw:image xlink:href="Pictures/994c4f809a5e2f819b27c082e5e39e0b.png" xlink:type="simple" xlink:show="embed" xlink:actuate="onLoad"/></draw:frame></text:p>
      <text:h text:style-name="Heading_20_2" text:outline-level="2"><text:bookmark-start text:name="__RefHeading___etape_4cliquer_sur_microphone_5"/><text:bookmark-start text:name="etape_4cliquer_sur_microphone"/>étape 4 : cliquer sur "Microphone"<text:bookmark-end text:name="__RefHeading___etape_4cliquer_sur_microphone_5"/><text:bookmark-end text:name="etape_4cliquer_sur_microphone"/></text:h>
      <text:p text:style-name="Text_20_body"><draw:frame draw:style-name="mediacenter" draw:name="3" text:anchor-type="paragraph" draw:z-index="3" svg:width="35.851041666667cm" style:rel-width="100%" svg:height="19.129375cm" style:rel-height="scale"><draw:image xlink:href="Pictures/2661c69831ce03934abdf9b298985728.png" xlink:type="simple" xlink:show="embed" xlink:actuate="onLoad"/></draw:frame></text:p>
      <text:h text:style-name="Heading_20_2" text:outline-level="2"><text:bookmark-start text:name="__RefHeading___etape_5si_demande_autoriser_l_acces_au_microphone_6"/><text:bookmark-start text:name="etape_5si_demande_autoriser_l_acces_au_microphone"/>étape 5 : si demandé, autoriser l'accès au microphone<text:bookmark-end text:name="__RefHeading___etape_5si_demande_autoriser_l_acces_au_microphone_6"/><text:bookmark-end text:name="etape_5si_demande_autoriser_l_acces_au_microphone"/></text:h>
      <text:p text:style-name="Text_20_body"><draw:frame draw:style-name="mediacenter" draw:name="4" text:anchor-type="paragraph" draw:z-index="4" svg:width="10.054166666667cm" svg:height="5.635625cm"><draw:image xlink:href="Pictures/fc6a100a18804527aeb73b7dfc39bdc1.png" xlink:type="simple" xlink:show="embed" xlink:actuate="onLoad"/></draw:frame></text:p>
      <text:h text:style-name="Heading_20_2" text:outline-level="2"><text:bookmark-start text:name="__RefHeading___etape_6tester_votre_micro_et_cliquer_sur_oui_7"/><text:bookmark-start text:name="etape_6tester_votre_micro_et_cliquer_sur_oui"/>étape 6 : tester votre micro et cliquer sur "oui"<text:bookmark-end text:name="__RefHeading___etape_6tester_votre_micro_et_cliquer_sur_oui_7"/><text:bookmark-end text:name="etape_6tester_votre_micro_et_cliquer_sur_oui"/></text:h>
      <text:p text:style-name="Text_20_body"><draw:frame draw:style-name="mediacenter" draw:name="5" text:anchor-type="paragraph" draw:z-index="5" svg:width="15.795625cm" svg:height="7.8316666666667cm"><draw:image xlink:href="Pictures/2b9849dc945234236d12c3011acc0df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54:18</meta:creation-date>
    <dc:creator>Generated</dc:creator>
    <dc:date>2026-08-13T18::54:18</dc:date>
    <dc:language>en-US</dc:language>
    <meta:editing-cycles>1</meta:editing-cycles>
    <meta:editing-duration>PT0S</meta:editing-duration>
    <dc:title>bbb:mod_bbb_annonyme:participant</dc:title>
  </office:meta>
</office:document-meta>
</file>