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f3a2d6b4dc1a7ee7c5d6724fa1c6b9.png"/>
  <manifest:file-entry manifest:media-type="image/png" manifest:full-path="Pictures/5ed54367265cc819357310192b12fabf.png"/>
  <manifest:file-entry manifest:media-type="image/png" manifest:full-path="Pictures/dab9048f7e66b7cc5ab415b6bdd792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import_enregistrement_bbb"/><text:bookmark-start text:name="__RefHeading___utiliser_un_enregistrement_bbb_dans_plusieurs_espaces_de_cours_1"/><text:bookmark-start text:name="utiliser_un_enregistrement_bbb_dans_plusieurs_espaces_de_cours"/>Utiliser un enregistrement BBB dans plusieurs espaces de cours<text:bookmark-end text:name="__RefHeading___utiliser_un_enregistrement_bbb_dans_plusieurs_espaces_de_cours_1"/><text:bookmark-end text:name="utiliser_un_enregistrement_bbb_dans_plusieurs_espaces_de_cours"/></text:h>
      <text:h text:style-name="Heading_20_2" text:outline-level="2"><text:bookmark-start text:name="__RefHeading___recuperer_le_lien_de_l_enregistrement_dans_l_espace_de_cours_source_2"/><text:bookmark-start text:name="recuperer_le_lien_de_l_enregistrement_dans_l_espace_de_cours_source"/>Récupérer le lien de l'enregistrement dans l'espace de cours source<text:bookmark-end text:name="__RefHeading___recuperer_le_lien_de_l_enregistrement_dans_l_espace_de_cours_source_2"/><text:bookmark-end text:name="recuperer_le_lien_de_l_enregistrement_dans_l_espace_de_cours_source"/></text:h>
      <text:h text:style-name="Heading_20_3" text:outline-level="3"><text:bookmark-start text:name="__RefHeading___etape_1cliquer_sur_l_intitule_de_l_activite_bbb_3"/><text:bookmark-start text:name="etape_1cliquer_sur_l_intitule_de_l_activite_bbb"/>Étape 1 : cliquer sur l'intitulé de l'activité BBB<text:bookmark-end text:name="__RefHeading___etape_1cliquer_sur_l_intitule_de_l_activite_bbb_3"/><text:bookmark-end text:name="etape_1cliquer_sur_l_intitule_de_l_activite_bbb"/></text:h>
      <text:p text:style-name="Text_20_body"><draw:frame draw:style-name="mediacenter" draw:name="0" text:anchor-type="paragraph" draw:z-index="0" svg:width="31.75cm" style:rel-width="100%" svg:height="10.602968460111cm" style:rel-height="scale"><draw:image xlink:href="Pictures/c8f3a2d6b4dc1a7ee7c5d6724fa1c6b9.png" xlink:type="simple" xlink:show="embed" xlink:actuate="onLoad"/></draw:frame></text:p>
      <text:h text:style-name="Heading_20_3" text:outline-level="3"><text:bookmark-start text:name="__RefHeading___etape_2cliquer_sur_le_bouton_gris_presentation_pour_acceder_a_l_enregistrement_dont_le_lien_doit_etre_recupere_4"/><text:bookmark-start text:name="etape_2cliquer_sur_le_bouton_gris_presentation_pour_acceder_a_l_enregistrement_dont_le_lien_doit_etre_recupere"/>Étape 2 : cliquer sur le bouton gris "Présentation" pour accéder à l'enregistrement dont le lien doit être récupéré<text:bookmark-end text:name="__RefHeading___etape_2cliquer_sur_le_bouton_gris_presentation_pour_acceder_a_l_enregistrement_dont_le_lien_doit_etre_recupere_4"/><text:bookmark-end text:name="etape_2cliquer_sur_le_bouton_gris_presentation_pour_acceder_a_l_enregistrement_dont_le_lien_doit_etre_recupere"/></text:h>
      <text:p text:style-name="Text_20_body"><draw:frame draw:style-name="mediacenter" draw:name="1" text:anchor-type="paragraph" draw:z-index="1" svg:width="31.75cm" style:rel-width="100%" svg:height="8.9439412866958cm" style:rel-height="scale"><draw:image xlink:href="Pictures/5ed54367265cc819357310192b12fabf.png" xlink:type="simple" xlink:show="embed" xlink:actuate="onLoad"/></draw:frame></text:p>
      <text:h text:style-name="Heading_20_3" text:outline-level="3"><text:bookmark-start text:name="__RefHeading___etape_3en_haut_de_la_nouvelle_page_copier_l_integralite_de_l_url_qui_s_affiche_dans_la_barre_d_adresse_du_navigateur_5"/><text:bookmark-start text:name="etape_3en_haut_de_la_nouvelle_page_copier_l_integralite_de_l_url_qui_s_affiche_dans_la_barre_d_adresse_du_navigateur"/>Étape 3 : en haut de la nouvelle page, copier l'intégralité de l'URL qui s'affiche dans la barre d'adresse du navigateur<text:bookmark-end text:name="__RefHeading___etape_3en_haut_de_la_nouvelle_page_copier_l_integralite_de_l_url_qui_s_affiche_dans_la_barre_d_adresse_du_navigateur_5"/><text:bookmark-end text:name="etape_3en_haut_de_la_nouvelle_page_copier_l_integralite_de_l_url_qui_s_affiche_dans_la_barre_d_adresse_du_navigateur"/></text:h>
      <text:p text:style-name="Text_20_body"><draw:frame draw:style-name="mediacenter" draw:name="2" text:anchor-type="paragraph" draw:z-index="2" svg:width="31.75cm" style:rel-width="100%" svg:height="3.4395833333333cm" style:rel-height="scale"><draw:image xlink:href="Pictures/dab9048f7e66b7cc5ab415b6bdd79264.png" xlink:type="simple" xlink:show="embed" xlink:actuate="onLoad"/></draw:frame></text:p>
      <text:h text:style-name="Heading_20_2" text:outline-level="2"><text:bookmark-start text:name="__RefHeading___copier_le_lien_dans_l_espace_de_cours_cible_6"/><text:bookmark-start text:name="copier_le_lien_dans_l_espace_de_cours_cible"/>Copier le lien dans l'espace de cours cible<text:bookmark-end text:name="__RefHeading___copier_le_lien_dans_l_espace_de_cours_cible_6"/><text:bookmark-end text:name="copier_le_lien_dans_l_espace_de_cours_cible"/></text:h>
      <text:p text:style-name="Text_20_body"><text:a xlink:type="simple" xlink:href="https://webcemu.unicaen.fr/doku.php?id=moodle:ressource:url" text:style-name="Internet_20_link" text:visited-style-name="Visited_20_Internet_20_Link">Ajouter une ressource "URL"</text:a> ou <text:a xlink:type="simple" xlink:href="https://docs.moodle.org/3x/fr/%C3%89tiquette" text:style-name="Internet_20_link" text:visited-style-name="Visited_20_Internet_20_Link">ajouter une ressource "étiquette"</text:a> et coller le lien copié précédemment. 
L'enregistrement BBB est disponible même si les étudiants ne sont pas inscrits dans l'espace de cours source.</text:p>
      <text:h text:style-name="Heading_20_2" text:outline-level="2"><text:bookmark-start text:name="__RefHeading___importer_l_enregistrement_d_une_autre_salle_bbb_7"/><text:bookmark-start text:name="importer_l_enregistrement_d_une_autre_salle_bbb"/>Importer l'enregistrement d'une autre salle BBB<text:bookmark-end text:name="__RefHeading___importer_l_enregistrement_d_une_autre_salle_bbb_7"/><text:bookmark-end text:name="importer_l_enregistrement_d_une_autre_salle_bbb"/></text:h>
      <text:p text:style-name="Text_20_body"><text:a xlink:type="simple" xlink:href="https://webcemu.unicaen.fr/lib/exe/fetch.php?media=bbb:19-20_bbb_liens_enregistrement.pdf" text:style-name="Internet_20_link" text:visited-style-name="Visited_20_Internet_20_Link">19-20_bbb_liens_enregistremen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2::18:15</meta:creation-date>
    <dc:creator>Generated</dc:creator>
    <dc:date>2026-08-11T02::18:15</dc:date>
    <dc:language>en-US</dc:language>
    <meta:editing-cycles>1</meta:editing-cycles>
    <meta:editing-duration>PT0S</meta:editing-duration>
    <dc:title>bbb:import_enregistrement_bbb</dc:title>
  </office:meta>
</office:document-meta>
</file>