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bb7f9223d4a2a824995982645a56637.png"/>
  <manifest:file-entry manifest:media-type="image/jpeg" manifest:full-path="Pictures/3f63b7ed279523bcc05ee71d7869646b.jpg"/>
  <manifest:file-entry manifest:media-type="image/jpeg" manifest:full-path="Pictures/7b3d59c99746857054fcd45095f68cbc.jpg"/>
  <manifest:file-entry manifest:media-type="image/jpeg" manifest:full-path="Pictures/037ff84eb8c68cc0f2e1d11741ff64cc.jpg"/>
  <manifest:file-entry manifest:media-type="image/png" manifest:full-path="Pictures/3f458ace026a56ab6656343469d0c3af.png"/>
  <manifest:file-entry manifest:media-type="image/png" manifest:full-path="Pictures/76c039c58c83126cfc9b886780e1f355.png"/>
  <manifest:file-entry manifest:media-type="image/png" manifest:full-path="Pictures/eff8dedcac5fcdcfd1895e6c0c0bb6ed.png"/>
  <manifest:file-entry manifest:media-type="image/png" manifest:full-path="Pictures/0cddeafc44d0467029a4955dce6a293b.png"/>
  <manifest:file-entry manifest:media-type="image/png" manifest:full-path="Pictures/990fa31bf92891462e37132f0534cebd.png"/>
  <manifest:file-entry manifest:media-type="image/png" manifest:full-path="Pictures/b5fb0c478f8052ec2865ec5596cdf426.png"/>
  <manifest:file-entry manifest:media-type="image/png" manifest:full-path="Pictures/0c079bc0dd3023cdacac25d39beaa4d2.png"/>
  <manifest:file-entry manifest:media-type="image/png" manifest:full-path="Pictures/4d3742a1c686b2ffb6941e3ad17318e9.png"/>
  <manifest:file-entry manifest:media-type="image/png" manifest:full-path="Pictures/035704b9e272d098f67d6f95f18e2c26.png"/>
  <manifest:file-entry manifest:media-type="image/png" manifest:full-path="Pictures/3fb4f2c482540a4a61cd7f38d76ff92c.png"/>
  <manifest:file-entry manifest:media-type="image/gif" manifest:full-path="Pictures/1e29d0beba73ef5eb3d4e45303c24664.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bbb:howto"/>Cette page est issue du support suivant : <text:a xlink:type="simple" xlink:href="https://support.blindsidenetworks.com/hc/en-us/categories/360000285471-BigBlueButton-2-0-Flash-" text:style-name="Internet_20_link" text:visited-style-name="Visited_20_Internet_20_Link">https://support.blindsidenetworks.com/hc/en-us/categories/360000285471-BigBlueButton-2-0-Flash-</text:a></text:p>
      <text:h text:style-name="Heading_20_2" text:outline-level="2"><text:bookmark-start text:name="__RefHeading___comment_donner_le_role_de_presentateur_1"/><text:bookmark-start text:name="comment_donner_le_role_de_presentateur"/>Comment donner le rôle de présentateur<text:bookmark-end text:name="__RefHeading___comment_donner_le_role_de_presentateur_1"/><text:bookmark-end text:name="comment_donner_le_role_de_presentateur"/></text:h>
      <text:p text:style-name="Text_20_body"> Par défaut, le modérateur qui arrive le premier dans une web-conférence est aussi le présentateur, ce qui lui donne tous les droits dans la web-conférence:</text:p>
      <text:list text:style-name="List_20_1" text:continue-numbering="false">
        <text:list-item>
          <text:p text:style-name="List_20_1_Content_First"> partager son écran,</text:p>
        </text:list-item>
        <text:list-item>
          <text:p text:style-name="List_20_1_Content"> partager un document et le commenter,</text:p>
        </text:list-item>
        <text:list-item>
          <text:p text:style-name="List_20_1_Content"> utiliser le tableau blanc,</text:p>
        </text:list-item>
        <text:list-item>
          <text:p text:style-name="List_20_1_Content"> verrouiller les usages,</text:p>
        </text:list-item>
        <text:list-item>
          <text:p text:style-name="List_20_1_Content"> créer des sondages,</text:p>
        </text:list-item>
        <text:list-item>
          <text:p text:style-name="List_20_1_Content_Last"> …  </text:p>
        </text:list-item>
      </text:list>
      <text:p text:style-name="Text_20_body">Il peut y avoir plusieurs modérateurs ( CF <text:a xlink:type="simple" xlink:href="https://webcemu.unicaen.fr/doku.php?id=bbb:mod_bbb_conf" text:style-name="Internet_20_link" text:visited-style-name="Visited_20_Internet_20_Link">configuration de l’activité</text:a>).</text:p>
      <text:p text:style-name="Text_20_body">Tout <text:span text:style-name="Strong_20_Emphasis">modérateur</text:span> peut désigner n'importe quel <text:span text:style-name="Strong_20_Emphasis">utilisateur</text:span> (y compris lui-même) en cliquant à gauche de son nom dans la liste des utilisateurs.</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bbb7f9223d4a2a824995982645a56637.png" xlink:type="simple" xlink:show="embed" xlink:actuate="onLoad"/></draw:frame></text:p>
          </table:table-cell>
          <table:table-cell office:value-type="string" table:style-name="PluginODTAutoStyle_TableCell_4">
            <text:p text:style-name="PluginODTAutoStyle_Paragraph_5">attention, pour visualiser ce contenu , vous devez être connecté sur Ecampus</text:p>
          </table:table-cell>
        </table:table-row>
      </table:table>
      <text:p text:style-name="Text_20_body"><text:a xlink:type="simple" xlink:href="url&amp;#62;https://ecampus.unicaen.fr/mod/hvp/embed.php" text:style-name="Internet_20_link" text:visited-style-name="Visited_20_Internet_20_Link">copie d'écran annimée</text:a></text:p>
      <text:h text:style-name="Heading_20_2" text:outline-level="2"><text:bookmark-start text:name="__RefHeading___comment_verrouiller_la_capacite_des_etudiants_a_utiliser_le_micro_webcam_chat_2"/><text:bookmark-start text:name="comment_verrouiller_la_capacite_des_etudiants_a_utiliser_le_micro_webcam_chat"/>Comment verrouiller la capacité des étudiants à utiliser le micro / webcam / chat?<text:bookmark-end text:name="__RefHeading___comment_verrouiller_la_capacite_des_etudiants_a_utiliser_le_micro_webcam_chat_2"/><text:bookmark-end text:name="comment_verrouiller_la_capacite_des_etudiants_a_utiliser_le_micro_webcam_chat"/></text:h>
      <text:p text:style-name="Text_20_body"><text:span text:style-name="Strong_20_Emphasis">En tant que modérateur</text:span>, vous avez la possibilité de limiter ou de “verrouiller” la capacité des utilisateurs d'accéder aux médias et aux autres composants de l'interface BigBlueButton.</text:p>
      <text:p text:style-name="Text_20_body">Les paramètres de verrouillage sont situés sous la liste des utilisateurs, sélectionnez l'icône de la roue dentée et choisissez “Verrouiller les spectateurs …” dans le menu déroulant.</text:p>
      <text:p text:style-name="Text_20_body"><draw:frame draw:style-name="media" draw:name="1" text:anchor-type="as-char" draw:z-index="1" svg:width="9.8954166666667cm" svg:height="10.768541666667cm"><draw:image xlink:href="Pictures/3f63b7ed279523bcc05ee71d7869646b.jpg" xlink:type="simple" xlink:show="embed" xlink:actuate="onLoad"/></draw:frame> <draw:frame draw:style-name="media" draw:name="2" text:anchor-type="as-char" draw:z-index="2" svg:width="6.7204166666667cm" svg:height="2.1960416666667cm"><draw:image xlink:href="Pictures/7b3d59c99746857054fcd45095f68cbc.jpg" xlink:type="simple" xlink:show="embed" xlink:actuate="onLoad"/></draw:frame> <draw:frame draw:style-name="media" draw:name="3" text:anchor-type="as-char" draw:z-index="3" svg:width="10.583333333333cm" svg:height="10.458192567568cm"><draw:image xlink:href="Pictures/037ff84eb8c68cc0f2e1d11741ff64cc.jpg" xlink:type="simple" xlink:show="embed" xlink:actuate="onLoad"/></draw:frame></text:p>
      <text:p text:style-name="Text_20_body">Sélectionnez ensuite la fonctionnalité spécifique que vous souhaitez limiter aux lecteurs, telle que le microphone. Assurez-vous d'appliquer les modifications une fois terminé.</text:p>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4" text:anchor-type="as-char" draw:z-index="4" svg:width="1.27cm" svg:height="1.27cm"><draw:image xlink:href="Pictures/3f458ace026a56ab6656343469d0c3af.png" xlink:type="simple" xlink:show="embed" xlink:actuate="onLoad"/></draw:frame></text:p>
          </table:table-cell>
          <table:table-cell office:value-type="string" table:style-name="PluginODTAutoStyle_TableCell_9">
            <text:p text:style-name="PluginODTAutoStyle_Paragraph_10">Il est important de noter que ce paramètre particulier ne s'applique pas aux autres modérateurs.</text:p>
          </table:table-cell>
        </table:table-row>
      </table:table>
      <text:p text:style-name="Text_20_body">Une fois appliquée, la liste des utilisateurs indiquera que les utilisateurs ont été verrouillés. Pour déverrouiller un utilisateur individuel, survolez-le à droite de son nom dans la liste des utilisateurs et sélectionnez l’icône “Verrou.”</text:p>
      <text:p text:style-name="Text_20_body"><draw:frame draw:style-name="media" draw:name="5" text:anchor-type="as-char" draw:z-index="5" svg:width="9.525cm" svg:height="5.6620833333333cm"><draw:image xlink:href="Pictures/76c039c58c83126cfc9b886780e1f355.png" xlink:type="simple" xlink:show="embed" xlink:actuate="onLoad"/></draw:frame></text:p>
      <text:h text:style-name="Heading_20_2" text:outline-level="2"><text:bookmark-start text:name="__RefHeading___comment_partager_mon_ecran_en_utilisant_java_3"/><text:bookmark-start text:name="comment_partager_mon_ecran_en_utilisant_java"/>Comment partager mon écran en utilisant JAVA?<text:bookmark-end text:name="__RefHeading___comment_partager_mon_ecran_en_utilisant_java_3"/><text:bookmark-end text:name="comment_partager_mon_ecran_en_utilisant_java"/></text:h>
      <text:p text:style-name="Text_20_body"><text:span text:style-name="Strong_20_Emphasis">Cette fonctionnalité est réservée au présentateur</text:span></text:p>
      <text:p text:style-name="Text_20_body">Pour utiliser le partage d'écran, vous devez avoir:</text:p>
      <text:p text:style-name="Text_20_body"><text:span text:style-name="Strong_20_Emphasis">1. La dernière version de Java installé</text:span>e sur votre système d'exploitation</text:p>
      <text:p text:style-name="Text_20_body">Vous pouvez vérifier quelle version de Java est actuellement installée sur votre système ou télécharger le plug-in Java ici <text:a xlink:type="simple" xlink:href="https://java.com/fr/" text:style-name="Internet_20_link" text:visited-style-name="Visited_20_Internet_20_Link">https://java.com/fr/</text:a></text:p>
      <text:p text:style-name="Text_20_body"><text:span text:style-name="Strong_20_Emphasis">2. Statut du présentateur lors de la réunion BigBlueButton.</text:span></text:p>
      <text:p text:style-name="Text_20_body">Par défaut, le premier modérateur qui entre dans la réunion se voit attribuer le statut de présentateur. pour passer le statut du présentateur, cliquez à gauche du nom de l'utilisateur.</text:p>
      <text:p text:style-name="Text_20_body">Pour partager votre écran, sélectionnez l'icône de partage de bureau dans le bandeau supérieur, au centre:
<draw:frame draw:style-name="media" draw:name="6" text:anchor-type="as-char" draw:z-index="6" svg:width="5.8208333333333cm" svg:height="1.4552083333333cm"><draw:image xlink:href="Pictures/eff8dedcac5fcdcfd1895e6c0c0bb6ed.png" xlink:type="simple" xlink:show="embed" xlink:actuate="onLoad"/></draw:frame>
Puis 
<draw:frame draw:style-name="media" draw:name="7" text:anchor-type="as-char" draw:z-index="7" svg:width="18.282708333333cm" style:rel-width="100%" svg:height="9.0752083333333cm" style:rel-height="scale"><draw:image xlink:href="Pictures/0cddeafc44d0467029a4955dce6a293b.png" xlink:type="simple" xlink:show="embed" xlink:actuate="onLoad"/></draw:frame>
Appuyez sur “Démarrer” pour télécharger <text:span text:style-name="Strong_20_Emphasis"><text:span text:style-name="Emphasis">screenshare.jnlp</text:span></text:span> qui, une fois ouvert, lancera une applet Java externe qui permettra de partager votre bureau.</text:p>
      <text:p text:style-name="Text_20_body">Voici une vidéo rapide sur YouTube (en anglais) expliquant comment partager votre écran sous Windows et Mac OS: </text:p>
      <text:p text:style-name="Text_20_body"><text:a xlink:type="simple" xlink:href="youtube&amp;#62;xTFuEvmEqB0" text:style-name="Internet_20_link" text:visited-style-name="Visited_20_Internet_20_Link">youtube&gt;xTFuEvmEqB0</text:a></text:p>
      <text:h text:style-name="Heading_20_2" text:outline-level="2"><text:bookmark-start text:name="__RefHeading___comment_partager_ma_camera_4"/><text:bookmark-start text:name="comment_partager_ma_camera"/>Comment partager ma caméra?<text:bookmark-end text:name="__RefHeading___comment_partager_ma_camera_4"/><text:bookmark-end text:name="comment_partager_ma_camera"/></text:h>
      <text:p text:style-name="Text_20_body"><text:a xlink:type="simple" xlink:href="https://webcemu.unicaen.fr/lib/exe/fetch.php?media=partagecamera.webm" text:style-name="Internet_20_link" text:visited-style-name="Visited_20_Internet_20_Link">partagecamera.webm</text:a></text:p>
      <text:p text:style-name="Text_20_body">Si vous utilisez le navigateur Chrome et recevez le message “La webcam est utilisée par une autre application”, assurez-vous d'avoir autorisé les autorisations demandées par Chrome.</text:p>
      <text:p text:style-name="Text_20_body">Les autorisations apparaîtront généralement dans le coin supérieur droit du navigateur:</text:p>
      <text:p text:style-name="Text_20_body"><draw:frame draw:style-name="media" draw:name="8" text:anchor-type="as-char" draw:z-index="8" svg:width="14.657916666667cm" svg:height="5.6620833333333cm"><draw:image xlink:href="Pictures/990fa31bf92891462e37132f0534cebd.png" xlink:type="simple" xlink:show="embed" xlink:actuate="onLoad"/></draw:frame></text:p>
      <text:p text:style-name="Text_20_body">Si vous recevez toujours le message “La webcam est utilisée par une autre application”, vérifiez que votre webcam n'est pas utilisée par une autre application telle que Skype ou le chat vidéo Facebook.</text:p>
      <text:h text:style-name="Heading_20_2" text:outline-level="2"><text:bookmark-start text:name="__RefHeading___comment_activer_desactiver_mon_micro_5"/><text:bookmark-start text:name="comment_activer_desactiver_mon_micro"/>Comment activer/désactiver mon micro?<text:bookmark-end text:name="__RefHeading___comment_activer_desactiver_mon_micro_5"/><text:bookmark-end text:name="comment_activer_desactiver_mon_micro"/></text:h>
      <text:p text:style-name="Text_20_body">BigBlueButton vous permet d’activer votre microphone de deux manières:</text:p>
      <text:p text:style-name="Text_20_body"><text:span text:style-name="Strong_20_Emphasis">Dans la liste des utilisateurs:</text:span>
<draw:frame draw:style-name="media" draw:name="9" text:anchor-type="as-char" draw:z-index="9" svg:width="5.2916666666667cm" svg:height="1.2129894937918cm"><draw:image xlink:href="Pictures/b5fb0c478f8052ec2865ec5596cdf426.png" xlink:type="simple" xlink:show="embed" xlink:actuate="onLoad"/></draw:frame> <text:span text:style-name="Strong_20_Emphasis">⇔</text:span> <draw:frame draw:style-name="media" draw:name="10" text:anchor-type="as-char" draw:z-index="10" svg:width="5.2916666666667cm" svg:height="0.9921875cm"><draw:image xlink:href="Pictures/0c079bc0dd3023cdacac25d39beaa4d2.png" xlink:type="simple" xlink:show="embed" xlink:actuate="onLoad"/></draw:frame></text:p>
      <text:p text:style-name="Text_20_body"><text:span text:style-name="Strong_20_Emphasis">En sélectionnant l'icône du microphone</text:span> dans les boutons médias du bandeau supérieur:</text:p>
      <text:p text:style-name="Text_20_body"><draw:frame draw:style-name="media" draw:name="11" text:anchor-type="as-char" draw:z-index="11" svg:width="5.2916666666667cm" svg:height="1.2101098191214cm"><draw:image xlink:href="Pictures/4d3742a1c686b2ffb6941e3ad17318e9.png" xlink:type="simple" xlink:show="embed" xlink:actuate="onLoad"/></draw:frame> <text:span text:style-name="Strong_20_Emphasis">⇔</text:span> <draw:frame draw:style-name="media" draw:name="12" text:anchor-type="as-char" draw:z-index="12" svg:width="5.2916666666667cm" svg:height="1.1091703056769cm"><draw:image xlink:href="Pictures/035704b9e272d098f67d6f95f18e2c26.png" xlink:type="simple" xlink:show="embed" xlink:actuate="onLoad"/></draw:frame></text:p>
      <text:h text:style-name="Heading_20_2" text:outline-level="2"><text:bookmark-start text:name="__RefHeading___comment_telecharger_des_documents_dans_bigbluebutton_existe-t-il_une_restriction_de_taille_maximale_6"/><text:bookmark-start text:name="comment_telecharger_des_documents_dans_bigbluebutton_existe-t-il_une_restriction_de_taille_maximale"/>Comment télécharger des documents dans BigBlueButton? Existe-t-il une restriction de taille maximale?<text:bookmark-end text:name="__RefHeading___comment_telecharger_des_documents_dans_bigbluebutton_existe-t-il_une_restriction_de_taille_maximale_6"/><text:bookmark-end text:name="comment_telecharger_des_documents_dans_bigbluebutton_existe-t-il_une_restriction_de_taille_maximale"/></text:h>
      <text:p text:style-name="Text_20_body">Pour télécharger des documents, vous devez:</text:p>
      <text:list text:style-name="List_20_1" text:continue-numbering="false">
        <text:list-item>
          <text:p text:style-name="LastListParagraph_List_20_1_Content_First"> Avoir le statut de <text:span text:style-name="Strong_20_Emphasis">présentateur</text:span> </text:p>
        </text:list-item>
      </text:list>
      <text:p text:style-name="Text_20_body">     Par défaut, le premier modérateur qui entre dans la réunion se voit attribuer le statut de 
présentateur. pour passer le statut du présentateur, cliquez à gauche du nom de l'utilisateur.</text:p>
      <text:p text:style-name="Text_20_body"><draw:frame draw:style-name="media" draw:name="13" text:anchor-type="as-char" draw:z-index="13" svg:width="10.583333333333cm" svg:height="5.9953457446809cm"><draw:image xlink:href="Pictures/3fb4f2c482540a4a61cd7f38d76ff92c.png" xlink:type="simple" xlink:show="embed" xlink:actuate="onLoad"/></draw:frame></text:p>
      <text:p text:style-name="Preformatted_20_Text"><text:s text:c="3"/>Si vous êtes juste un utilisateur, vous devrez demander le statut de présentateur au modérateur.</text:p>
      <text:list text:style-name="List_20_1" text:continue-numbering="false">
        <text:list-item>
          <text:p text:style-name="LastListParagraph_List_20_1_Content_First"> <text:span text:style-name="Strong_20_Emphasis">Vous assurer que vos documents sont dans les limites de taille maximales</text:span>.</text:p>
        </text:list-item>
      </text:list>
      <text:p text:style-name="Text_20_body">La taille maximale est de 30 Mo ou 150 pages par document; vous pouvez télécharger plusieurs documents dans BigBlueButton tant qu'ils sont soumis aux restrictions de taille.</text:p>
      <text:list text:style-name="List_20_1" text:continue-numbering="false">
        <text:list-item>
          <text:p text:style-name="LastListParagraph_List_20_1_Content_First"> <text:span text:style-name="Strong_20_Emphasis">Vous assurer que vos documents sont dans un format accepté.</text:span></text:p>
        </text:list-item>
      </text:list>
      <text:p text:style-name="Text_20_body">BigBlueButton acceptera de nombreux formats de documents tels que <text:span text:style-name="Strong_20_Emphasis">.doc .docx .pptx et .pdf.</text:span> Nous vous recommandons de convertir vos documents en .pdf pour obtenir les meilleurs résultats.</text:p>
      <text:p text:style-name="Text_20_body"><text:span text:style-name="Strong_20_Emphasis">Pour télécharger:</text:span>
Sélectionnez l'icône “nuage” dans le coin inférieur gauche de la fenêtre de présentation, puis choisissez “sélectionner le fichier”.</text:p>
      <text:p text:style-name="Text_20_body">Vous serez ensuite invité à sélectionner un fichier sur votre système. Une fois que vous avez sélectionné le fichier choisi, vous pouvez le “télécharger” sur le BigBlueButton.</text:p>
      <text:p text:style-name="Text_20_body">En fonction de la taille de votre document, la conversion et la mise en ligne de la réunion peuvent prendre quelques instants.
<draw:frame draw:style-name="mediacenter" draw:name="14" text:anchor-type="paragraph" draw:z-index="14" svg:width="20.47875cm" style:rel-width="100%" svg:height="12.647083333333cm" style:rel-height="scale"><draw:image xlink:href="Pictures/1e29d0beba73ef5eb3d4e45303c24664.gif"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00::53:25</meta:creation-date>
    <dc:creator>Generated</dc:creator>
    <dc:date>2026-08-15T00::53:25</dc:date>
    <dc:language>en-US</dc:language>
    <meta:editing-cycles>1</meta:editing-cycles>
    <meta:editing-duration>PT0S</meta:editing-duration>
    <dc:title>bbb:howto</dc:title>
  </office:meta>
</office:document-meta>
</file>