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7ad5a298ddd5c4334569cd53eb9902d.jpg"/>
  <manifest:file-entry manifest:media-type="image/jpeg" manifest:full-path="Pictures/b57b0e70129f841ba5ed9a5b309d0cce.jpg"/>
  <manifest:file-entry manifest:media-type="image/jpeg" manifest:full-path="Pictures/3dbd02b6871f784cac75c24ea8da1b0b.jpg"/>
  <manifest:file-entry manifest:media-type="image/jpeg" manifest:full-path="Pictures/1f462a20924c5d2030f487ca50b24c66.jpg"/>
  <manifest:file-entry manifest:media-type="image/jpeg" manifest:full-path="Pictures/4eb1c3140d546cdb976729973425446c.jpg"/>
  <manifest:file-entry manifest:media-type="image/jpeg" manifest:full-path="Pictures/2292c5a8407ee59a013074951de27cee.jpg"/>
  <manifest:file-entry manifest:media-type="image/png" manifest:full-path="Pictures/4b7a93005e7b6c8454ed2fda3fee80a9.png"/>
  <manifest:file-entry manifest:media-type="image/jpeg" manifest:full-path="Pictures/c7ccebfc9ef2c793ce514b4696cb3f86.jpg"/>
  <manifest:file-entry manifest:media-type="image/jpeg" manifest:full-path="Pictures/e94cc2e0aa1d50c328e3c570f5de96ce.jpg"/>
  <manifest:file-entry manifest:media-type="image/jpeg" manifest:full-path="Pictures/14043ab711edf2d7e9ec4f51ddc75ac6.jpg"/>
  <manifest:file-entry manifest:media-type="image/jpeg" manifest:full-path="Pictures/efa57d80db197f50e50c24068724c50d.jpg"/>
  <manifest:file-entry manifest:media-type="image/jpeg" manifest:full-path="Pictures/dae02b29fb1d969b4dfb0ecbe7b59fd1.jpg"/>
  <manifest:file-entry manifest:media-type="image/jpeg" manifest:full-path="Pictures/bd088e830fa06fc167f5822f656e48a3.jpg"/>
  <manifest:file-entry manifest:media-type="image/jpeg" manifest:full-path="Pictures/91f281cade101a3ea82ab0818ea393c9.jpg"/>
  <manifest:file-entry manifest:media-type="image/jpeg" manifest:full-path="Pictures/67889cf543045cdc93789c5ff338ac0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bb:fonctions"/><text:bookmark-start text:name="__RefHeading___interface_generale_1"/><text:bookmark-start text:name="interface_generale"/>Interface générale<text:bookmark-end text:name="__RefHeading___interface_generale_1"/><text:bookmark-end text:name="interface_generale"/></text:h>
      <text:p text:style-name="Text_20_body"><draw:frame draw:style-name="media" draw:name="0" text:anchor-type="as-char" draw:z-index="0" svg:width="38.285208333333cm" style:rel-width="100%" svg:height="18.57375cm" style:rel-height="scale"><draw:image xlink:href="Pictures/47ad5a298ddd5c4334569cd53eb9902d.jpg" xlink:type="simple" xlink:show="embed" xlink:actuate="onLoad"/></draw:frame></text:p>
      <text:h text:style-name="Heading_20_2" text:outline-level="2"><text:bookmark-start text:name="__RefHeading___outils_d_activation_des_partages_son_webcam_document_2"/><text:bookmark-start text:name="outils_d_activation_des_partages_son_webcam_document"/>Outils d'activation des partages (son,webcam, document...)<text:bookmark-end text:name="__RefHeading___outils_d_activation_des_partages_son_webcam_document_2"/><text:bookmark-end text:name="outils_d_activation_des_partages_son_webcam_document"/></text:h>
      <text:p text:style-name="Text_20_body"><draw:frame draw:style-name="media" draw:name="1" text:anchor-type="as-char" draw:z-index="1" svg:width="20.372916666667cm" style:rel-width="100%" svg:height="3.7041666666667cm" style:rel-height="scale"><draw:image xlink:href="Pictures/b57b0e70129f841ba5ed9a5b309d0cce.jpg" xlink:type="simple" xlink:show="embed" xlink:actuate="onLoad"/></draw:frame></text:p>
      <text:h text:style-name="Heading_20_3" text:outline-level="3"><text:bookmark-start text:name="__RefHeading___micro_son_3"/><text:bookmark-start text:name="micro_son"/>MICRO / SON<text:bookmark-end text:name="__RefHeading___micro_son_3"/><text:bookmark-end text:name="micro_son"/></text:h>
      <text:p text:style-name="Text_20_body"><text:span text:style-name="Strong_20_Emphasis">Si vous ne voyez pas le micro</text:span> , c'est que :</text:p>
      <text:list text:style-name="List_20_1" text:continue-numbering="false">
        <text:list-item>
          <text:p text:style-name="LastListParagraph_List_20_1_Content_First"> vous avez rejoint la conférence en  mode “Ecoute seule”, un casque <draw:frame draw:style-name="media" draw:name="2" text:anchor-type="as-char" draw:z-index="2" svg:width="1.0847916666667cm" svg:height="1.0847916666667cm"><draw:image xlink:href="Pictures/3dbd02b6871f784cac75c24ea8da1b0b.jpg" xlink:type="simple" xlink:show="embed" xlink:actuate="onLoad"/></draw:frame> s'affiche a côté de votre nom d'utilisateur (dans la zone “utilisateurs”).</text:p>
        </text:list-item>
      </text:list>
      <text:p text:style-name="Text_20_body"><text:span text:style-name="Strong_20_Emphasis">ou</text:span></text:p>
      <text:list text:style-name="List_20_1" text:continue-numbering="false">
        <text:list-item>
          <text:p text:style-name="LastListParagraph_List_20_1_Content_First"> si vous souhaitez activer le micro; cliquez alors sur le picto <draw:frame draw:style-name="media" draw:name="3" text:anchor-type="as-char" draw:z-index="3" svg:width="5.5827083333333cm" svg:height="1.3758333333333cm"><draw:image xlink:href="Pictures/1f462a20924c5d2030f487ca50b24c66.jpg" xlink:type="simple" xlink:show="embed" xlink:actuate="onLoad"/></draw:frame> pour déconnecter l'audio et cliquez sur le picto <draw:frame draw:style-name="media" draw:name="4" text:anchor-type="as-char" draw:z-index="4" svg:width="1.7727083333333cm" svg:height="1.2435416666667cm"><draw:image xlink:href="Pictures/4eb1c3140d546cdb976729973425446c.jpg" xlink:type="simple" xlink:show="embed" xlink:actuate="onLoad"/></draw:frame> et suivez les consignes.</text:p>
        </text:list-item>
      </text:list>
      <text:p text:style-name="Text_20_body"><text:a xlink:type="simple" xlink:href="https://webcemu.unicaen.fr/lib/exe/fetch.php?media=bbb:bbb_activer_micro.mp4" text:style-name="Internet_20_link" text:visited-style-name="Visited_20_Internet_20_Link">bbb_activer_micro.mp4</text:a></text:p>
      <text:p text:style-name="Text_20_body">En cas de problemes ( vous n'entendez pas ou les partipants ne vous entendent pas), reportez vous à la page suivante : <text:a xlink:type="simple" xlink:href="https://webcemu.unicaen.fr/doku.php?id=bbb:troubleshhoting#mon_micro_ne_semble_pas_fonctionner_et_ou_je_n_entends_pas_les_autre_participants" text:style-name="Internet_20_link" text:visited-style-name="Visited_20_Internet_20_Link">Mon micro ne fonctionne pas...</text:a></text:p>
      <text:h text:style-name="Heading_20_3" text:outline-level="3"><text:bookmark-start text:name="__RefHeading___webcam_4"/><text:bookmark-start text:name="webcam"/>WEBCAM<text:bookmark-end text:name="__RefHeading___webcam_4"/><text:bookmark-end text:name="webcam"/></text:h>
      <text:p text:style-name="Text_20_body">Pour partager votre webcam avec les autre participants (conférences de type visio) :
<draw:frame draw:style-name="media" draw:name="5" text:anchor-type="as-char" draw:z-index="5" svg:width="6.905625cm" svg:height="2.9633333333333cm"><draw:image xlink:href="Pictures/2292c5a8407ee59a013074951de27cee.jpg" xlink:type="simple" xlink:show="embed" xlink:actuate="onLoad"/></draw:frame></text:p>
      <text:p text:style-name="Text_20_body">Voir : <text:a xlink:type="simple" xlink:href="https://webcemu.unicaen.fr/doku.php?id=bbb:howto#comment_partager_ma_camera" text:style-name="Internet_20_link" text:visited-style-name="Visited_20_Internet_20_Link">Comment partager ma caméra</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6" text:anchor-type="as-char" draw:z-index="6"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Conseil: choisissez une qualité basse ou moyenne (Low qualité ou Medium quality) , suffisante, et qui permet d'avoir une meilleure qualité générale (son, partage de document). 
En effet le partage en visio est trés gourmand en bande passante et nécessite un très bon débit réseau.
On n'utilise cette fonctionnalité que si il y a un réel intérêt .</text:p>
          </table:table-cell>
        </table:table-row>
      </table:table>
      <text:h text:style-name="Heading_20_3" text:outline-level="3"><text:bookmark-start text:name="__RefHeading___partage_d_ecran_5"/><text:bookmark-start text:name="partage_d_ecran"/>PARTAGE D'ÉCRAN<text:bookmark-end text:name="__RefHeading___partage_d_ecran_5"/><text:bookmark-end text:name="partage_d_ecran"/></text:h>
      <text:p text:style-name="Text_20_body"><text:span text:style-name="Strong_20_Emphasis">Le partage d'écran n'est disponible que pour le présentateur</text:span></text:p>
      <text:p text:style-name="Text_20_body">Consulter <text:a xlink:type="simple" xlink:href="https://webcemu.unicaen.fr/doku.php?id=bbb:howto#comment_partager_mon_ecran_en_utilisant_java" text:style-name="Internet_20_link" text:visited-style-name="Visited_20_Internet_20_Link"> Partager mon écran en utilisant JAVA</text:a></text:p>
      <text:h text:style-name="Heading_20_3" text:outline-level="3"><text:bookmark-start text:name="__RefHeading___chat_discussion_6"/><text:bookmark-start text:name="chat_discussion"/>CHAT/DISCUSSION<text:bookmark-end text:name="__RefHeading___chat_discussion_6"/><text:bookmark-end text:name="chat_discussion"/></text:h>
      <text:p text:style-name="Text_20_body">La <text:span text:style-name="Strong_20_Emphasis">zone de chat</text:span> (prononcer “tchat”) ou Discussion publique permet d'envoyer, au cours de la webconférence, des commentaires écrits, partagés entre les participants. Il permet, entre autre, de diffuser des références, des liens externes, poser une question …etc) . En cas de webconférence où seul l'enseignant peut parler, c'est un moyen efficace d'échanger tout en gardant suffisamment de qualité, particulièrement si le nombre de participants est important. </text:p>
      <text:p text:style-name="Text_20_body">Les options: </text:p>
      <text:p text:style-name="Text_20_body"><draw:frame draw:style-name="media" draw:name="7" text:anchor-type="as-char" draw:z-index="7" svg:width="5.2916666666667cm" svg:height="4.19778208441cm"><draw:image xlink:href="Pictures/c7ccebfc9ef2c793ce514b4696cb3f86.jpg" xlink:type="simple" xlink:show="embed" xlink:actuate="onLoad"/></draw:frame></text:p>
      <text:list text:style-name="List_20_1" text:continue-numbering="false">
        <text:list-item>
          <text:p text:style-name="LastListParagraph_List_20_1_Content_First"> options de discussion publique permettant de <text:span text:style-name="Strong_20_Emphasis">sauvegarder</text:span> (téléchargement en format texte) , copier ou supprimer une discussion. </text:p>
        </text:list-item>
      </text:list>
      <text:h text:style-name="Heading_20_3" text:outline-level="3"><text:bookmark-start text:name="__RefHeading___utilisateurs_7"/><text:bookmark-start text:name="utilisateurs"/>UTILISATEURS<text:bookmark-end text:name="__RefHeading___utilisateurs_7"/><text:bookmark-end text:name="utilisateurs"/></text:h>
      <text:p text:style-name="Text_20_body">Les utilisateurs <text:span text:style-name="Strong_20_Emphasis">connectés</text:span> apparaissent dans une zone dédiée, sous forme de liste. </text:p>
      <text:p text:style-name="Text_20_body">Pour chaque utilisateur, des icônes de statuts sont présents (ou non) . </text:p>
      <text:p text:style-name="Text_20_body">Exemple:</text:p>
      <text:p text:style-name="Text_20_body"><draw:frame draw:style-name="media" draw:name="8" text:anchor-type="as-char" draw:z-index="8" svg:width="7.9375cm" svg:height="4.2968333333333cm"><draw:image xlink:href="Pictures/e94cc2e0aa1d50c328e3c570f5de96ce.jpg" xlink:type="simple" xlink:show="embed" xlink:actuate="onLoad"/></draw:frame> <draw:frame draw:style-name="media" draw:name="9" text:anchor-type="as-char" draw:z-index="9" svg:width="7.9375cm" svg:height="6.812840599455cm"><draw:image xlink:href="Pictures/14043ab711edf2d7e9ec4f51ddc75ac6.jpg" xlink:type="simple" xlink:show="embed" xlink:actuate="onLoad"/></draw:frame></text:p>
      <text:h text:style-name="Heading_20_2" text:outline-level="2"><text:bookmark-start text:name="__RefHeading___partage_de_documents_8"/><text:bookmark-start text:name="partage_de_documents"/>PARTAGE DE DOCUMENTS<text:bookmark-end text:name="__RefHeading___partage_de_documents_8"/><text:bookmark-end text:name="partage_de_documents"/></text:h>
      <text:p text:style-name="Text_20_body"><text:span text:style-name="Strong_20_Emphasis">Le présentateur</text:span> peut déposer un  document et le proposer en  téléchargement aux utilisateurs, à tout moment de la webconférence.
Dans la zone “OUTILS DE PARTAGE”, en bas, à gauche:</text:p>
      <text:p text:style-name="Text_20_body"><draw:frame draw:style-name="media" draw:name="10" text:anchor-type="as-char" draw:z-index="10" svg:width="2.2754166666667cm" svg:height="1.9314583333333cm"><draw:image xlink:href="Pictures/efa57d80db197f50e50c24068724c50d.jpg" xlink:type="simple" xlink:show="embed" xlink:actuate="onLoad"/></draw:frame></text:p>
      <text:p text:style-name="Text_20_body"><draw:frame draw:style-name="media" draw:name="11" text:anchor-type="as-char" draw:z-index="11" svg:width="4.7360416666667cm" svg:height="5.476875cm"><draw:image xlink:href="Pictures/dae02b29fb1d969b4dfb0ecbe7b59fd1.jpg" xlink:type="simple" xlink:show="embed" xlink:actuate="onLoad"/></draw:frame></text:p>
      <text:p text:style-name="Text_20_body"><text:span text:style-name="Strong_20_Emphasis">Le présentateur</text:span> peut envoyer un ou plusieurs documents, choisir le document qui sera actif à l'écran et autoriser ou non le téléchargement par les participants</text:p>
      <text:p text:style-name="Text_20_body">La taille maximale est de 30 Mo ou 150 pages par document; vous pouvez télécharger plusieurs documents (format Microsoft Office, Libre Office et PDF)</text:p>
      <text:p text:style-name="Text_20_body"><draw:frame draw:style-name="media" draw:name="12" text:anchor-type="as-char" draw:z-index="12" svg:width="16.007291666667cm" svg:height="14.049375cm"><draw:image xlink:href="Pictures/bd088e830fa06fc167f5822f656e48a3.jpg" xlink:type="simple" xlink:show="embed" xlink:actuate="onLoad"/></draw:frame></text:p>
      <text:p text:style-name="Text_20_body"><text:span text:style-name="Strong_20_Emphasis">Les participants:</text:span> peuvent ensuite télécharger le document si le picto est actif en bas du document</text:p>
      <text:p text:style-name="Text_20_body"><draw:frame draw:style-name="media" draw:name="13" text:anchor-type="as-char" draw:z-index="13" svg:width="15.875cm" style:rel-width="100%" svg:height="11.839585666293cm" style:rel-height="scale"><draw:image xlink:href="Pictures/91f281cade101a3ea82ab0818ea393c9.jpg" xlink:type="simple" xlink:show="embed" xlink:actuate="onLoad"/></draw:frame></text:p>
      <text:p text:style-name="Text_20_body"> puis</text:p>
      <text:p text:style-name="Text_20_body"><draw:frame draw:style-name="media" draw:name="14" text:anchor-type="as-char" draw:z-index="14" svg:width="11.350625cm" svg:height="3.81cm"><draw:image xlink:href="Pictures/67889cf543045cdc93789c5ff338ac0a.jpg" xlink:type="simple" xlink:show="embed" xlink:actuate="onLoad"/></draw:frame></text:p>
      <text:p text:style-name="Text_20_body">Complément: <text:a xlink:type="simple" xlink:href="https://webcemu.unicaen.fr/doku.php?id=bbb:howto#comment_telecharger_des_documents_dans_bigbluebutton_existe-t-il_une_restriction_de_taille_maximale" text:style-name="Internet_20_link" text:visited-style-name="Visited_20_Internet_20_Link"> Comment télécharger des documents dans BigBlueButton? Existe-t-il une restriction de taille maximal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5::19:12</meta:creation-date>
    <dc:creator>Generated</dc:creator>
    <dc:date>2026-08-11T15::19:12</dc:date>
    <dc:language>en-US</dc:language>
    <meta:editing-cycles>1</meta:editing-cycles>
    <meta:editing-duration>PT0S</meta:editing-duration>
    <dc:title>bbb:fonctions</dc:title>
  </office:meta>
</office:document-meta>
</file>