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creer_un_salon_prive"/><text:bookmark-start text:name="__RefHeading___bbb_creer_un_salon_prive_1"/><text:bookmark-start text:name="bbb_creer_un_salon_prive"/>[BBB]Créer un salon privé<text:bookmark-end text:name="__RefHeading___bbb_creer_un_salon_prive_1"/><text:bookmark-end text:name="bbb_creer_un_salon_prive"/></text:h>
      <text:h text:style-name="Heading_20_2" text:outline-level="2"><text:bookmark-start text:name="__RefHeading___creer_un_salon_2"/><text:bookmark-start text:name="creer_un_salon"/>Créer un salon<text:bookmark-end text:name="__RefHeading___creer_un_salon_2"/><text:bookmark-end text:name="creer_un_salon"/></text:h>
      <text:p text:style-name="Text_20_body">Il est possible de créer un ou plusieurs salons privés dans une webconférence BBB, afin de réunir des participants en petits groupes sans les déconnecter de la webconférence principale. </text:p>
      <text:list text:style-name="Numbering_20_1" text:continue-numbering="false">
        <text:list-item>
          <text:p text:style-name="Numbering_20_1_Content_First"> cliquer sur menu de l’utilisateur</text:p>
        </text:list-item>
        <text:list-item>
          <text:p text:style-name="Numbering_20_1_Content_Last"> cliquer sur “créer des réunions privées”</text:p>
        </text:list-item>
      </text:list>
      <text:p text:style-name="Text_20_body">Puis, sélectionner les participants pour les répartir manuellement. </text:p>
      <text:p text:style-name="Text_20_body">Vous pouvez configurer choisir la durée souhaitée de la réunio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text:span text:style-name="Strong_20_Emphasis">Nb </text:span>: Vous pouvez jusqu’à huit salles de réunions privées. Il est possible de laisser les participants choisir eux-mêmes leur salle de réunion privée en cochant la case “Autoriser les participants à choisir une salle de réunion à rejoindre”.</text:p>
          </table:table-cell>
        </table:table-row>
      </table:table>
      <text:p text:style-name="Text_20_body">Une fois la salle configurée, cliquer sur le bouton créer. </text:p>
      <text:h text:style-name="Heading_20_2" text:outline-level="2"><text:bookmark-start text:name="__RefHeading___utiliser_un_salon_3"/><text:bookmark-start text:name="utiliser_un_salon"/>Utiliser un salon<text:bookmark-end text:name="__RefHeading___utiliser_un_salon_3"/><text:bookmark-end text:name="utiliser_un_salon"/></text:h>
      <text:p text:style-name="Text_20_body">Une nouvelle fenêtre invitant à rejoindre la salle de groupe s’affiche. Cliquer sur rejoindre la réunion.
Dans le salon principal, un nouvel onglet est ajouté suite à la création de la réunion privée. Ainsi le modérateur peut voir les participants qui sont dans les différentes salles de réunions ainsi que le temps de la réunion temps restant. Il peut également aller d’une salle à une autre. le présentateur peut également entamer une conversation privée en cliquant sur un utilisateur depuis le salon principal.
Il peut enfin mettre fin à la réunion privée.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text:span text:style-name="Strong_20_Emphasis">Nb</text:span> : La conversation dans une salle de réunion privée n’est visible que par les participants de la sall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58:17</meta:creation-date>
    <dc:creator>Generated</dc:creator>
    <dc:date>2026-08-14T19::58:17</dc:date>
    <dc:language>en-US</dc:language>
    <meta:editing-cycles>1</meta:editing-cycles>
    <meta:editing-duration>PT0S</meta:editing-duration>
    <dc:title>bbb:creer_un_salon_prive</dc:title>
  </office:meta>
</office:document-meta>
</file>