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png" manifest:full-path="Pictures/9db7438edd400c1f2538f3556ede7781.png"/>
  <manifest:file-entry manifest:media-type="image/png" manifest:full-path="Pictures/3ef40c940deb55408984e1bb3aa8fe7b.png"/>
  <manifest:file-entry manifest:media-type="image/png" manifest:full-path="Pictures/8e21b38f7c0e4466b0b8a40aa6573b8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pplications:cemu:equilearning:publication_app_store"/>Voir </text:p>
      <text:list text:style-name="List_20_1" text:continue-numbering="false">
        <text:list-item>
          <text:p text:style-name="List_20_1_Content_First"> <text:a xlink:type="simple" xlink:href="https://developer.apple.com/library/content/documentation/IDEs/Conceptual/AppDistributionGuide/ConfiguringYourApp/ConfiguringYourApp.html#//apple_ref/doc/uid/TP40012582-CH28-SW1" text:style-name="Internet_20_link" text:visited-style-name="Visited_20_Internet_20_Link">https://developer.apple.com/library/content/documentation/IDEs/Conceptual/AppDistributionGuide/ConfiguringYourApp/ConfiguringYourApp.html#//apple_ref/doc/uid/TP40012582-CH28-SW1</text:a> = La doc officielle</text:p>
        </text:list-item>
        <text:list-item>
          <text:p text:style-name="List_20_1_Content_Last"> <text:a xlink:type="simple" xlink:href="https://openclassrooms.com/courses/creez-des-applications-pour-iphone-ipad-et-ipod-touch/proposer-une-application-sur-l-app-store" text:style-name="Internet_20_link" text:visited-style-name="Visited_20_Internet_20_Link">https://openclassrooms.com/courses/creez-des-applications-pour-iphone-ipad-et-ipod-touch/proposer-une-application-sur-l-app-store</text:a>). Eventuellement…</text:p>
        </text:list-item>
      </text:list>
      <text:h text:style-name="Heading_20_1" text:outline-level="1"><text:bookmark-start text:name="__RefHeading___la_premiere_fois_1"/><text:bookmark-start text:name="la_premiere_fois"/>La première fois<text:bookmark-end text:name="__RefHeading___la_premiere_fois_1"/><text:bookmark-end text:name="la_premiere_fois"/></text:h>
      <text:h text:style-name="Heading_20_2" text:outline-level="2"><text:bookmark-start text:name="__RefHeading___souscription_au_programme_developpeur_2"/><text:bookmark-start text:name="souscription_au_programme_developpeur"/>souscription au programme développeur<text:bookmark-end text:name="__RefHeading___souscription_au_programme_developpeur_2"/><text:bookmark-end text:name="souscription_au_programme_developpeur"/></text:h>
      <text:p text:style-name="Text_20_body">…</text:p>
      <text:h text:style-name="Heading_20_4" text:outline-level="4"><text:bookmark-start text:name="__RefHeading___renseignement_infos_administratives_itunes_connect_3"/><text:bookmark-start text:name="renseignement_infos_administratives_itunes_connect"/>renseignement infos administratives iTunes connect<text:bookmark-end text:name="__RefHeading___renseignement_infos_administratives_itunes_connect_3"/><text:bookmark-end text:name="renseignement_infos_administratives_itunes_connect"/></text:h>
      <text:p text:style-name="Text_20_body">…</text:p>
      <text:h text:style-name="Heading_20_4" text:outline-level="4"><text:bookmark-start text:name="__RefHeading___obtention_contrat_de_distribution_4"/><text:bookmark-start text:name="obtention_contrat_de_distribution"/>obtention contrat de distribution<text:bookmark-end text:name="__RefHeading___obtention_contrat_de_distribution_4"/><text:bookmark-end text:name="obtention_contrat_de_distribution"/></text:h>
      <text:list text:style-name="List_20_1" text:continue-numbering="false">
        <text:list-item>
          <text:p text:style-name="List_20_1_Content_First"> Contrat = <text:a xlink:type="simple" xlink:href="https://itunesconnect.apple.com/WebObjects/iTunesConnect.woa/da/jumpTo?page=contracts" text:style-name="Internet_20_link" text:visited-style-name="Visited_20_Internet_20_Link">https://itunesconnect.apple.com/WebObjects/iTunesConnect.woa/da/jumpTo?page=contracts</text:a></text:p>
        </text:list-item>
        <text:list-item>
          <text:p text:style-name="List_20_1_Content_Last"> Certificat = <text:a xlink:type="simple" xlink:href="https://developer.apple.com/account/ios/certificate/distribution" text:style-name="Internet_20_link" text:visited-style-name="Visited_20_Internet_20_Link">https://developer.apple.com/account/ios/certificate/distribution</text:a></text:p>
        </text:list-item>
      </text:list>
      <text:p text:style-name="Text_20_body">(demande de certificat pour app store = <text:a xlink:type="simple" xlink:href="https://developer.apple.com/account/ios/certificate/distribution" text:style-name="Internet_20_link" text:visited-style-name="Visited_20_Internet_20_Link">https://developer.apple.com/account/ios/certificate/distribution</text:a>, lors de la création, choisir “App Store and Ad Hoc”)</text:p>
      <text:list text:style-name="List_20_1" text:continue-numbering="false">
        <text:list-item>
          <text:p text:style-name="LastListParagraph_List_20_1_Content_First"> Profil (pour app store) = <text:a xlink:type="simple" xlink:href="https://developer.apple.com/account/ios/profile/production" text:style-name="Internet_20_link" text:visited-style-name="Visited_20_Internet_20_Link">https://developer.apple.com/account/ios/profile/production</text:a></text:p>
        </text:list-item>
      </text:list>
      <text:h text:style-name="Heading_20_4" text:outline-level="4"><text:bookmark-start text:name="__RefHeading___ajout_application_a_itunes_connect_5"/><text:bookmark-start text:name="ajout_application_a_itunes_connect"/>ajout application à iTunes connect<text:bookmark-end text:name="__RefHeading___ajout_application_a_itunes_connect_5"/><text:bookmark-end text:name="ajout_application_a_itunes_connect"/></text:h>
      <text:p text:style-name="Text_20_body">Voir <text:a xlink:type="simple" xlink:href="https://itunesconnect.apple.com/WebObjects/iTunesConnect.woa/ra/ng/app/1122069377" text:style-name="Internet_20_link" text:visited-style-name="Visited_20_Internet_20_Link">https://itunesconnect.apple.com/WebObjects/iTunesConnect.woa/ra/ng/app/1122069377</text:a></text:p>
      <text:h text:style-name="Heading_20_1" text:outline-level="1"><text:bookmark-start text:name="__RefHeading___ensuite_6"/><text:bookmark-start text:name="ensuite"/>Ensuite<text:bookmark-end text:name="__RefHeading___ensuite_6"/><text:bookmark-end text:name="ensuite"/></text:h>
      <text:h text:style-name="Heading_20_4" text:outline-level="4"><text:bookmark-start text:name="__RefHeading___preparation_application_pour_diffusion_7"/><text:bookmark-start text:name="preparation_application_pour_diffusion"/>préparation application pour diffusion<text:bookmark-end text:name="__RefHeading___preparation_application_pour_diffusion_7"/><text:bookmark-end text:name="preparation_application_pour_diffusion"/></text:h>
      <text:p text:style-name="Text_20_body">Dans XCode…</text:p>
      <text:h text:style-name="Heading_20_4" text:outline-level="4"><text:bookmark-start text:name="__RefHeading___compilation_8"/><text:bookmark-start text:name="compilation"/>Compilation<text:bookmark-end text:name="__RefHeading___compilation_8"/><text:bookmark-end text:name="compilation"/></text:h>
      <text:p text:style-name="Text_20_body">Menu <text:span text:style-name="Emphasis">Product</text:span>, <text:span text:style-name="Emphasis">Archive</text:span></text:p>
      <text:h text:style-name="Heading_20_4" text:outline-level="4"><text:bookmark-start text:name="__RefHeading___validation_et_soumission_de_l_application_9"/><text:bookmark-start text:name="validation_et_soumission_de_l_application"/>validation et soumission de l'application<text:bookmark-end text:name="__RefHeading___validation_et_soumission_de_l_application_9"/><text:bookmark-end text:name="validation_et_soumission_de_l_application"/></text:h>
      <text:p text:style-name="Text_20_body">Dans Xcode, dans archive cliquer</text:p>
      <text:list text:style-name="List_20_1" text:continue-numbering="false">
        <text:list-item>
          <text:p text:style-name="List_20_1_Content_First"> Valider :</text:p>
          <text:list text:style-name="List_20_1">
            <text:list-item>
              <text:p text:style-name="List_20_1_Content"> menu <text:span text:style-name="Emphasis">Window</text:span> / <text:span text:style-name="Emphasis">Organizer</text:span> / [<text:span text:style-name="Emphasis">Valider…</text:span>]</text:p>
            </text:list-item>
          </text:list>
        </text:list-item>
        <text:list-item>
          <text:p text:style-name="List_20_1_Content"> Uploader :</text:p>
          <text:list text:style-name="List_20_1">
            <text:list-item>
              <text:p text:style-name="List_20_1_Content_Last"> menu <text:span text:style-name="Emphasis">Window</text:span> / <text:span text:style-name="Emphasis">Organizer</text:span> / [<text:span text:style-name="Emphasis">Upload to App Store…</text:span>]</text:p>
            </text:list-item>
          </text:list>
        </text:list-item>
      </text:list>
      <text:p text:style-name="Text_20_body">Puis attendre.</text:p>
      <text:list text:style-name="List_20_1" text:continue-numbering="false">
        <text:list-item>
          <text:p text:style-name="List_20_1_Content_First"> be optimized for iphone 5</text:p>
        </text:list-item>
        <text:list-item>
          <text:p text:style-name="List_20_1_Content"> must support 4 inch display on iphone5</text:p>
        </text:list-item>
        <text:list-item>
          <text:p text:style-name="List_20_1_Content"> include a launch image with the -568h size modifier immediately following the &lt;basename&gt; portion of the launch's image filename</text:p>
        </text:list-item>
        <text:list-item>
          <text:p text:style-name="List_20_1_Content_Last"> launch image must be png file and located at the top level of your bundle or provided with each .lproj folder if you localize your launch image</text:p>
        </text:list-item>
      </text:list>
      <text:p text:style-name="Text_20_body">voir : <text:span text:style-name="Emphasis">IOS human interface guideline</text:span> or <text:span text:style-name="Emphasis">IOS App programming guide</text:span></text:p>
      <text:h text:style-name="Heading_20_3" text:outline-level="3"><text:bookmark-start text:name="__RefHeading___mise_a_jour_copies_d_ecran_10"/><text:bookmark-start text:name="mise_a_jour_copies_d_ecran"/>Mise a jour copies d'écran<text:bookmark-end text:name="__RefHeading___mise_a_jour_copies_d_ecran_10"/><text:bookmark-end text:name="mise_a_jour_copies_d_ecran"/></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text:span text:style-name="Strong_20_Emphasis">Attention !!!</text:span>
Cette procédure ne garantie pas la meilleure qualité de copies d'écran qui soit (en terme de résolution), mais permet une création relativement rapide et sur PC.
Le résultat serait plus beau en faisant de vraie copie d'écran sur une tablette ou un iPhone de haute résolution.
</text:p>
          </table:table-cell>
        </table:table-row>
      </table:table>
      <text:list text:style-name="Numbering_20_1" text:continue-numbering="false">
        <text:list-item>
          <text:p text:style-name="Numbering_20_1_Content_First"> Ouvrir la démo (<text:a xlink:type="simple" xlink:href="http://equilearning.unicaen.fr/demo/" text:style-name="Internet_20_link" text:visited-style-name="Visited_20_Internet_20_Link">http://equilearning.unicaen.fr/demo/</text:a>) dans google chrome sur PC </text:p>
        </text:list-item>
        <text:list-item>
          <text:p text:style-name="Numbering_20_1_Content"> Naviguer dans la démo jusqu'à avoir l'écran dont on veut une copie</text:p>
        </text:list-item>
        <text:list-item>
          <text:p text:style-name="Numbering_20_1_Content"> Activer les outils de développement, en appuyant sur la touche [<text:span text:style-name="Strong_20_Emphasis">F12</text:span>]</text:p>
        </text:list-item>
        <text:list-item>
          <text:p text:style-name="Numbering_20_1_Content"> Activer l'option “device toolbar” ([Ctrl]+[Shift]+[M]) pour afficher l'écran tel qu'il apparaîtrait sur un appareil mobile donné</text:p>
        </text:list-item>
        <text:list-item>
          <text:p text:style-name="Numbering_20_1_Content"> Choisir IPhone 6 Plus <draw:frame draw:style-name="media" draw:name="1" text:anchor-type="as-char" draw:z-index="1" svg:width="24.844375cm" style:rel-width="100%" svg:height="13.255625cm" style:rel-height="scale"><draw:image xlink:href="Pictures/9db7438edd400c1f2538f3556ede7781.png" xlink:type="simple" xlink:show="embed" xlink:actuate="onLoad"/></draw:frame></text:p>
        </text:list-item>
        <text:list-item>
          <text:p text:style-name="Numbering_20_1_Content"> Faire une copie d'écran affiché (par exemple à l'aide du logiciel greenshot)</text:p>
        </text:list-item>
        <text:list-item>
          <text:p text:style-name="Numbering_20_1_Content"> Ouvrir cette copie d'écran dans un logiciel de traitement d'image (par exemple The Gimp)</text:p>
        </text:list-item>
        <text:list-item>
          <text:p text:style-name="Numbering_20_1_Content"> Redimensionner l'image à 1242 x 2208 pixels</text:p>
        </text:list-item>
        <text:list-item>
          <text:p text:style-name="Numbering_20_1_Content"> Sauver en .png, sans transparence</text:p>
        </text:list-item>
        <text:list-item>
          <text:p text:style-name="Numbering_20_1_Content_Last"> Glisser-déposer le fichier ainsi généré sur la page iTunes Connect de l'application (<text:a xlink:type="simple" xlink:href="https://itunesconnect.apple.com/WebObjects/iTunesConnect.woa/ra/ng/app/1122069377" text:style-name="Internet_20_link" text:visited-style-name="Visited_20_Internet_20_Link">https://itunesconnect.apple.com/WebObjects/iTunesConnect.woa/ra/ng/app/1122069377</text:a>)<draw:frame draw:style-name="media" draw:name="2" text:anchor-type="as-char" draw:z-index="2" svg:width="17.965208333333cm" style:rel-width="100%" svg:height="24.235833333333cm" style:rel-height="scale"><draw:image xlink:href="Pictures/3ef40c940deb55408984e1bb3aa8fe7b.png" xlink:type="simple" xlink:show="embed" xlink:actuate="onLoad"/></draw:frame> </text:p>
        </text:list-item>
      </text:list>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3" text:anchor-type="as-char" draw:z-index="3" svg:width="1.27cm" svg:height="1.27cm"><draw:image xlink:href="Pictures/bbb7f9223d4a2a824995982645a56637.png" xlink:type="simple" xlink:show="embed" xlink:actuate="onLoad"/></draw:frame></text:p>
          </table:table-cell>
          <table:table-cell office:value-type="string" table:style-name="PluginODTAutoStyle_TableCell_9">
            <text:p text:style-name="PluginODTAutoStyle_Paragraph_10">Refaire de même pour une ou des images type ipad (2048 x 2732 pixels)
</text:p>
          </table:table-cell>
        </table:table-row>
      </table:table>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4" text:anchor-type="as-char" draw:z-index="4" svg:width="1.27cm" svg:height="1.27cm"><draw:image xlink:href="Pictures/bbb7f9223d4a2a824995982645a56637.png" xlink:type="simple" xlink:show="embed" xlink:actuate="onLoad"/></draw:frame></text:p>
          </table:table-cell>
          <table:table-cell office:value-type="string" table:style-name="PluginODTAutoStyle_TableCell_14">
            <text:p text:style-name="PluginODTAutoStyle_Paragraph_15">Ne pas oublier de cocher toutes les cases permettant l'utilisation des images fournies, pour les résolutions plus petites. Cela se fait dans le <text:span text:style-name="Strong_20_Emphasis">gestionnaire des visuels</text:span><draw:frame draw:style-name="media" draw:name="5" text:anchor-type="as-char" draw:z-index="5" svg:width="24.765cm" style:rel-width="100%" svg:height="21.960416666667cm" style:rel-height="scale"><draw:image xlink:href="Pictures/8e21b38f7c0e4466b0b8a40aa6573b8d.png" xlink:type="simple" xlink:show="embed" xlink:actuate="onLoad"/></draw:frame></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03::39:01</meta:creation-date>
    <dc:creator>Generated</dc:creator>
    <dc:date>2026-08-12T03::39:01</dc:date>
    <dc:language>en-US</dc:language>
    <meta:editing-cycles>1</meta:editing-cycles>
    <meta:editing-duration>PT0S</meta:editing-duration>
    <dc:title>applications:cemu:equilearning:publication_app_store</dc:title>
  </office:meta>
</office:document-meta>
</file>