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b3596b94b65c9418cc76c4c30713de8.png"/>
  <manifest:file-entry manifest:media-type="image/png" manifest:full-path="Pictures/b51b920861916d4bcc17b00c7e54cc92.png"/>
  <manifest:file-entry manifest:media-type="image/png" manifest:full-path="Pictures/b0d76de98131cf4d616e3d832d6fa215.png"/>
  <manifest:file-entry manifest:media-type="image/png" manifest:full-path="Pictures/b948721e0e5ce7e91aa123a197bea4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essibilite:editeur-atto"/><text:bookmark-start text:name="__RefHeading___le_verificateur_d_accessibilite_integre_a_l_editeur_de_texte_de_moodle_pour_evaluer_le_contenu_d_une_etiquette_d_une_description_etc_1"/><text:bookmark-start text:name="le_verificateur_d_accessibilite_integre_a_l_editeur_de_texte_de_moodle_pour_evaluer_le_contenu_d_une_etiquette_d_une_description_etc"/>Le vérificateur d'accessibilité intégré à l'éditeur de texte de Moodle (pour évaluer le contenu d'une étiquette, d'une description, etc.)<text:bookmark-end text:name="__RefHeading___le_verificateur_d_accessibilite_integre_a_l_editeur_de_texte_de_moodle_pour_evaluer_le_contenu_d_une_etiquette_d_une_description_etc_1"/><text:bookmark-end text:name="le_verificateur_d_accessibilite_integre_a_l_editeur_de_texte_de_moodle_pour_evaluer_le_contenu_d_une_etiquette_d_une_description_etc"/></text:h>
      <text:p text:style-name="Text_20_body">Le vérificateur d'accessibilité sert à analyser le contenu de votre texte au regard des règles d'accessibilité. Il vous indique, le cas échéant, les éléments non accessibles de votre contenu.</text:p>
      <text:h text:style-name="Heading_20_2" text:outline-level="2"><text:bookmark-start text:name="__RefHeading___etape_1depliez_le_volet_avance_et_cliquer_sur_le_symbole_accessibilite_2"/><text:bookmark-start text:name="etape_1depliez_le_volet_avance_et_cliquer_sur_le_symbole_accessibilite"/>Étape 1 : Dépliez le volet avancé et cliquer sur le symbole accessibilité<text:bookmark-end text:name="__RefHeading___etape_1depliez_le_volet_avance_et_cliquer_sur_le_symbole_accessibilite_2"/><text:bookmark-end text:name="etape_1depliez_le_volet_avance_et_cliquer_sur_le_symbole_accessibilite"/></text:h>
      <text:p text:style-name="Text_20_body"><draw:frame draw:style-name="mediacenter" draw:name="0" text:anchor-type="paragraph" draw:z-index="0" svg:width="15.24cm" svg:height="3.6777083333333cm"><draw:image xlink:href="Pictures/2b3596b94b65c9418cc76c4c30713de8.png" xlink:type="simple" xlink:show="embed" xlink:actuate="onLoad"/></draw:frame></text:p>
      <text:p text:style-name="Text_20_body">Si des problèmes d’accessibilité sont détectés, Moodle vous informera de leur nature : </text:p>
      <text:p text:style-name="Text_20_body"><draw:frame draw:style-name="mediacenter" draw:name="1" text:anchor-type="paragraph" draw:z-index="1" svg:width="12.170833333333cm" svg:height="5.4504166666667cm"><draw:image xlink:href="Pictures/b51b920861916d4bcc17b00c7e54cc92.png" xlink:type="simple" xlink:show="embed" xlink:actuate="onLoad"/></draw:frame></text:p>
      <text:h text:style-name="Heading_20_2" text:outline-level="2"><text:bookmark-start text:name="__RefHeading___etape_2cliquer_sur_le_lien_fourni_3"/><text:bookmark-start text:name="etape_2cliquer_sur_le_lien_fourni"/>Étape 2 : cliquer sur le lien fourni<text:bookmark-end text:name="__RefHeading___etape_2cliquer_sur_le_lien_fourni_3"/><text:bookmark-end text:name="etape_2cliquer_sur_le_lien_fourni"/></text:h>
      <text:p text:style-name="Text_20_body">En cliquant sur le lien fourni, vous retomberez dans l’éditeur de texte directement sur l’élément concerné. </text:p>
      <text:p text:style-name="Text_20_body"><draw:frame draw:style-name="mediacenter" draw:name="2" text:anchor-type="paragraph" draw:z-index="2" svg:width="14.76375cm" svg:height="8.73125cm"><draw:image xlink:href="Pictures/b0d76de98131cf4d616e3d832d6fa215.png" xlink:type="simple" xlink:show="embed" xlink:actuate="onLoad"/></draw:frame></text:p>
      <text:h text:style-name="Heading_20_2" text:outline-level="2"><text:bookmark-start text:name="__RefHeading___etape_3corriger_le_defaut_d_accessibilite_4"/><text:bookmark-start text:name="etape_3corriger_le_defaut_d_accessibilite"/>Étape 3 : Corriger le défaut d’accessibilité<text:bookmark-end text:name="__RefHeading___etape_3corriger_le_defaut_d_accessibilite_4"/><text:bookmark-end text:name="etape_3corriger_le_defaut_d_accessibilite"/></text:h>
      <text:p text:style-name="Text_20_body">Réessayez d'analyser votre contenu et si votre document est accessible, vous devriez voir apparaître le message suivant : </text:p>
      <text:p text:style-name="Text_20_body"><draw:frame draw:style-name="mediacenter" draw:name="3" text:anchor-type="paragraph" draw:z-index="3" svg:width="12.197291666667cm" svg:height="3.254375cm"><draw:image xlink:href="Pictures/b948721e0e5ce7e91aa123a197bea43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9::06:26</meta:creation-date>
    <dc:creator>Generated</dc:creator>
    <dc:date>2026-08-09T19::06:26</dc:date>
    <dc:language>en-US</dc:language>
    <meta:editing-cycles>1</meta:editing-cycles>
    <meta:editing-duration>PT0S</meta:editing-duration>
    <dc:title>accessibilite:editeur-atto</dc:title>
  </office:meta>
</office:document-meta>
</file>