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ec85dba95cf72c4a403e067aa965e5.png"/>
  <manifest:file-entry manifest:media-type="image/png" manifest:full-path="Pictures/ee77c145e46ce73cf043e71f84589192.png"/>
  <manifest:file-entry manifest:media-type="image/png" manifest:full-path="Pictures/5fd373c5294256648ebf3ddaf3d1f75e.png"/>
  <manifest:file-entry manifest:media-type="image/png" manifest:full-path="Pictures/124d36c1a89c0b0a80cda9dc137c6ad7.png"/>
  <manifest:file-entry manifest:media-type="image/png" manifest:full-path="Pictures/8a4d19a1933a64fbe49e3afd58f4b764.png"/>
  <manifest:file-entry manifest:media-type="image/png" manifest:full-path="Pictures/82bd0b305d1701cbfc46e775c7416225.png"/>
  <manifest:file-entry manifest:media-type="image/png" manifest:full-path="Pictures/fb22e618f4348d7f5f4bcfc40bc72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essibilite:brickfield"/><text:bookmark-start text:name="__RefHeading___la_boite_a_outils_d_accessibilite_brickfield_1"/><text:bookmark-start text:name="la_boite_a_outils_d_accessibilite_brickfield"/>La boite à outils d'accessibilité Brickfield<text:bookmark-end text:name="__RefHeading___la_boite_a_outils_d_accessibilite_brickfield_1"/><text:bookmark-end text:name="la_boite_a_outils_d_accessibilite_brickfield"/></text:h>
      <text:p text:style-name="Text_20_body">Cette boite à outils Brickfield permet d'évaluer l'accessibilité du contenu d'un espace de cours Moodle et d'identifier les problèmes d'accessibilité existants.</text:p>
      <text:h text:style-name="Heading_20_2" text:outline-level="2"><text:bookmark-start text:name="__RefHeading___etape_1ajouter_le_bloc_rapport_d_accessibilite_2"/><text:bookmark-start text:name="etape_1ajouter_le_bloc_rapport_d_accessibilite"/>Étape 1 : Ajouter le bloc "Rapport d'accessibilité"<text:bookmark-end text:name="__RefHeading___etape_1ajouter_le_bloc_rapport_d_accessibilite_2"/><text:bookmark-end text:name="etape_1ajouter_le_bloc_rapport_d_accessibilite"/></text:h>
      <text:list text:style-name="List_20_1" text:continue-numbering="false">
        <text:list-item>
          <text:p text:style-name="List_20_1_Content_First"> Activer le mode édition</text:p>
        </text:list-item>
        <text:list-item>
          <text:p text:style-name="List_20_1_Content"> Dans “Ajouter un bloc”, cliquer sur “Ajouter” : </text:p>
        </text:list-item>
        <text:list-item>
          <text:p text:style-name="List_20_1_Content_Last"> </text:p>
        </text:list-item>
      </text:list>
      <text:p text:style-name="Text_20_body"><draw:frame draw:style-name="mediacenter" draw:name="0" text:anchor-type="paragraph" draw:z-index="0" svg:width="6.7997916666667cm" svg:height="18.706041666667cm"><draw:image xlink:href="Pictures/a7ec85dba95cf72c4a403e067aa965e5.png" xlink:type="simple" xlink:show="embed" xlink:actuate="onLoad"/></draw:frame></text:p>
      <text:h text:style-name="Heading_20_2" text:outline-level="2"><text:bookmark-start text:name="__RefHeading___etape_2lancer_l_analyse_d_accessibilite_de_votre_cours_moodle_3"/><text:bookmark-start text:name="etape_2lancer_l_analyse_d_accessibilite_de_votre_cours_moodle"/>Étape 2 : Lancer l'analyse d'accessibilité de votre cours Moodle<text:bookmark-end text:name="__RefHeading___etape_2lancer_l_analyse_d_accessibilite_de_votre_cours_moodle_3"/><text:bookmark-end text:name="etape_2lancer_l_analyse_d_accessibilite_de_votre_cours_moodle"/></text:h>
      <text:p text:style-name="Text_20_body">La boîte à outils d'accessibilité de Brickfield comprend l'analyse automatisée des cours Moodle par rapport à un ensemble de règles d'accessibilité communes, vérifiant le contenu de toutes les activités de base de Moodle. Elle génère ensuite un rapport avec une liste de toutes les erreurs d'accessibilité détectées, qui peuvent également être ventilées par type de contenu ou type d'activité. Cela permet de mieux comprendre l'accessibilité globale des cours et les domaines qui devraient être améliorés.</text:p>
      <text:p text:style-name="Text_20_body"><draw:frame draw:style-name="mediacenter" draw:name="1" text:anchor-type="paragraph" draw:z-index="1" svg:width="7.9375cm" svg:height="15.213541666667cm"><draw:image xlink:href="Pictures/ee77c145e46ce73cf043e71f84589192.png" xlink:type="simple" xlink:show="embed" xlink:actuate="onLoad"/></draw:frame></text:p>
      <text:p text:style-name="Text_20_body">L'analyse peut prendre plusieurs minutes (plus il y a d'éléments dans votre cours et plus l'analyse sera longue) : </text:p>
      <text:p text:style-name="Text_20_body"><draw:frame draw:style-name="mediacenter" draw:name="2" text:anchor-type="paragraph" draw:z-index="2" svg:width="7.0114583333333cm" svg:height="5.4239583333333cm"><draw:image xlink:href="Pictures/5fd373c5294256648ebf3ddaf3d1f75e.png" xlink:type="simple" xlink:show="embed" xlink:actuate="onLoad"/></draw:frame></text:p>
      <text:p text:style-name="Text_20_body">N’hésitez pas à rafraîchir votre page jusqu'à obtenir l’affichage suivant :</text:p>
      <text:p text:style-name="Text_20_body"><draw:frame draw:style-name="mediacenter" draw:name="3" text:anchor-type="paragraph" draw:z-index="3" svg:width="6.985cm" svg:height="8.8370833333333cm"><draw:image xlink:href="Pictures/124d36c1a89c0b0a80cda9dc137c6ad7.png" xlink:type="simple" xlink:show="embed" xlink:actuate="onLoad"/></draw:frame></text:p>
      <text:h text:style-name="Heading_20_2" text:outline-level="2"><text:bookmark-start text:name="__RefHeading___etape_3identifiez_les_problemes_d_accessibilite_4"/><text:bookmark-start text:name="etape_3identifiez_les_problemes_d_accessibilite"/>Étape 3 : Identifiez les problèmes d'accessibilité<text:bookmark-end text:name="__RefHeading___etape_3identifiez_les_problemes_d_accessibilite_4"/><text:bookmark-end text:name="etape_3identifiez_les_problemes_d_accessibilite"/></text:h>
      <text:p text:style-name="Text_20_body">Le rapport d'accessibilité généré par la boîte à outils Brickfield génère une carte thermique qui permet aux créateurs de cours d'identifier les sections de cours qui présentent des problèmes d'accessibilité à résoudre.</text:p>
      <text:p text:style-name="Text_20_body"><draw:frame draw:style-name="mediacenter" draw:name="4" text:anchor-type="paragraph" draw:z-index="4" svg:width="31.326666666667cm" style:rel-width="100%" svg:height="15.319375cm" style:rel-height="scale"><draw:image xlink:href="Pictures/8a4d19a1933a64fbe49e3afd58f4b764.png" xlink:type="simple" xlink:show="embed" xlink:actuate="onLoad"/></draw:frame></text:p>
      <text:h text:style-name="Heading_20_2" text:outline-level="2"><text:bookmark-start text:name="__RefHeading___etape_4acceder_aux_problemes_identifies_et_les_resoudre_5"/><text:bookmark-start text:name="etape_4acceder_aux_problemes_identifies_et_les_resoudre"/>Étape 4 : Accéder aux problèmes identifiés et les résoudre<text:bookmark-end text:name="__RefHeading___etape_4acceder_aux_problemes_identifies_et_les_resoudre_5"/><text:bookmark-end text:name="etape_4acceder_aux_problemes_identifies_et_les_resoudre"/></text:h>
      <text:p text:style-name="Text_20_body">Et enfin, les erreurs sont également affichées sur une liste avec des liens directs, ce qui permet de naviguer très facilement jusqu'à leur emplacement et de les corriger. Pour y accéder cliquer dans le bloc rapport sur l’icône graphique : </text:p>
      <text:p text:style-name="Text_20_body"><draw:frame draw:style-name="mediacenter" draw:name="5" text:anchor-type="paragraph" draw:z-index="5" svg:width="7.5141666666667cm" svg:height="11.90625cm"><draw:image xlink:href="Pictures/82bd0b305d1701cbfc46e775c7416225.png" xlink:type="simple" xlink:show="embed" xlink:actuate="onLoad"/></draw:frame></text:p>
      <text:p text:style-name="Text_20_body">Vous accéder au rapport, </text:p>
      <text:p text:style-name="Text_20_body"><draw:frame draw:style-name="mediacenter" draw:name="6" text:anchor-type="paragraph" draw:z-index="6" svg:width="24.235833333333cm" style:rel-width="100%" svg:height="14.419791666667cm" style:rel-height="scale"><draw:image xlink:href="Pictures/fb22e618f4348d7f5f4bcfc40bc721a6.png" xlink:type="simple" xlink:show="embed" xlink:actuate="onLoad"/></draw:frame></text:p>
      <text:p text:style-name="Text_20_body">Si vous avez besoin d'aide pour résoudre un problème d'accessibilité, n’hésitez pas à contacter le CEMU en envoyant un message à <text:a xlink:type="simple" xlink:href="mailto:cemu.assistance@unicaen.fr" text:style-name="Internet_20_link" text:visited-style-name="Visited_20_Internet_20_Link">cemu.assistance@unicaen.fr</text:a></text:p>
      <text:p text:style-name="Text_20_body">Sources :</text:p>
      <text:list text:style-name="List_20_1" text:continue-numbering="false">
        <text:list-item>
          <text:p text:style-name="List_20_1_Content_First"> <text:a xlink:type="simple" xlink:href="https://moodle.com/fr/news/nouvelle-boite-a-outils-de-demarrage-de-verificateur-daccessibilite-dans-moodle-3-11/" text:style-name="Internet_20_link" text:visited-style-name="Visited_20_Internet_20_Link">https://moodle.com/fr/news/nouvelle-boite-a-outils-de-demarrage-de-verificateur-daccessibilite-dans-moodle-3-11/</text:a></text:p>
        </text:list-item>
        <text:list-item>
          <text:p text:style-name="List_20_1_Content"> <text:a xlink:type="simple" xlink:href="https://moodle.com/fr/integrations-certifiees/brickfield-education-labs/" text:style-name="Internet_20_link" text:visited-style-name="Visited_20_Internet_20_Link">https://moodle.com/fr/integrations-certifiees/brickfield-education-labs/</text:a></text:p>
        </text:list-item>
        <text:list-item>
          <text:p text:style-name="List_20_1_Content"> <text:a xlink:type="simple" xlink:href="https://www.brickfield.ie/brickfield-accessibility-enterprise-toolkit/" text:style-name="Internet_20_link" text:visited-style-name="Visited_20_Internet_20_Link">https://www.brickfield.ie/brickfield-accessibility-enterprise-toolkit/</text:a></text:p>
        </text:list-item>
        <text:list-item>
          <text:p text:style-name="List_20_1_Content_Last"> Présentation par Mary Cooch (Education Manager à Moodle HQ) : </text:p>
        </text:list-item>
      </text:list>
      <text:p text:style-name="Text_20_body">    <text:a xlink:type="simple" xlink:href="youtube&amp;#62;Vj3aEgb1ihw" text:style-name="Internet_20_link" text:visited-style-name="Visited_20_Internet_20_Link">youtube&gt;Vj3aEgb1ih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8::58:08</meta:creation-date>
    <dc:creator>Generated</dc:creator>
    <dc:date>2026-09-13T08::58:08</dc:date>
    <dc:language>en-US</dc:language>
    <meta:editing-cycles>1</meta:editing-cycles>
    <meta:editing-duration>PT0S</meta:editing-duration>
    <dc:title>accessibilite:brickfield</dc:title>
  </office:meta>
</office:document-meta>
</file>